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Ter hoogte van Huigsloterdijk 108–110, Weteringbrug - Vervangen loswal door aanmeervoorzien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wijderen van een beschadigde en verzakte betonnen loswal en het realiseren van een bescheiden aanmeervoorziening op dezelfde locatie</text:p>
            <text:p text:style-name="common-al">Zaaknummer: OD2026-0046576</text:p>
            <text:p text:style-name="common-al">DSO nummer: 2026071601895</text:p>
            <text:p text:style-name="common-al">Ontvangstdatum aanvraag: 16-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88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6576</meta:user-defined>
    <meta:user-defined meta:name="DCTERMS.abstract">het vervangen van de bestaande loswal door een aanmeervoorziening</meta:user-defined>
    <dc:language>nl</dc:language>
    <meta:user-defined meta:name="OVERHEIDop.locatietype/OVERHEIDop.gebiedsmarkering">Vlak</meta:user-defined>
    <meta:user-defined meta:name="DC.title">Aanvraag vergunning ontvangen - Ter hoogte van Huigsloterdijk 108–110, Weteringbrug - Vervangen loswal door aanmeervoorziening</meta:user-defined>
    <meta:user-defined meta:name="DCTERMS.W3CDTF/DCTERMS.available">2026-08-24</meta:user-defined>
    <meta:user-defined meta:name="DCTERMS.W3CDTF/OVERHEIDop.jaargang">2026</meta:user-defined>
    <meta:user-defined meta:name="OVERHEIDop.publicationIssue">398822</meta:user-defined>
    <meta:user-defined meta:name="OVERHEIDop.GmbID/DC.identifier">gmb-2026-398822</meta:user-defined>
    <meta:user-defined meta:name="OVERHEIDop.versieInformatie"/>
  </office:meta>
</office:document-meta>
</file>