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Waddenstraat, Gaasterlandstraat, Schiermonnikoogpad en Frieslandlaan, 0392-2026-0108825, het bouwen van 155 woningen, ontvangen op 30-06-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88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08825</meta:user-defined>
    <meta:user-defined meta:name="DCTERMS.abstract">het bouwen van 155 woningen</meta:user-defined>
    <dc:language>nl</dc:language>
    <meta:user-defined meta:name="OVERHEIDop.locatietype/OVERHEIDop.gebiedsmarkering">Vlak</meta:user-defined>
    <meta:user-defined meta:name="DC.title">Gemeente Haarlem, ingekomen aanvraag omgevingsvergunning, Waddenstraat, Gaasterlandstraat, Schiermonnikoogpad en Frieslandlaan, 0392-2026-0108825, het bouwen van 155 woningen, ontvangen op 30-06-2026</meta:user-defined>
    <meta:user-defined meta:name="DCTERMS.W3CDTF/DCTERMS.available">2026-08-24</meta:user-defined>
    <meta:user-defined meta:name="DCTERMS.W3CDTF/OVERHEIDop.jaargang">2026</meta:user-defined>
    <meta:user-defined meta:name="OVERHEIDop.publicationIssue">398821</meta:user-defined>
    <meta:user-defined meta:name="OVERHEIDop.GmbID/DC.identifier">gmb-2026-398821</meta:user-defined>
    <meta:user-defined meta:name="OVERHEIDop.versieInformatie"/>
  </office:meta>
</office:document-meta>
</file>