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G.J. Scheurleerweg 134 1022KL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 in achtertuin</text:p>
            <text:p text:style-name="common-al">Besluit: verleend</text:p>
            <text:p text:style-name="common-al">Besluit verzonden op: 20-08-2026</text:p>
            <text:p text:style-name="common-al">Zaakadres: G.J. Scheurleerweg 134 1022KL Amsterdam</text:p>
            <text:p text:style-name="common-al">Zaaknummer: Z2026-026015</text:p>
            <text:p text:style-name="common-al">DSO-nummer: 202606130014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601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8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6015</meta:user-defined>
    <meta:user-defined meta:name="DCTERMS.abstract">kappen van 1 boom in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G.J. Scheurleerweg 134 1022KL Amsterdam Noord</meta:user-defined>
    <meta:user-defined meta:name="DCTERMS.W3CDTF/DCTERMS.available">2026-08-24</meta:user-defined>
    <meta:user-defined meta:name="DCTERMS.W3CDTF/OVERHEIDop.jaargang">2026</meta:user-defined>
    <meta:user-defined meta:name="OVERHEIDop.externeBijlage">Z2026-026015 OW Beschikking|exb-2026-29861</meta:user-defined>
    <meta:user-defined meta:name="OVERHEIDop.externeBijlage">B001_aanvraagformulier samenvatting (2026061300...|exb-2026-29862</meta:user-defined>
    <meta:user-defined meta:name="OVERHEIDop.publicationIssue">398819</meta:user-defined>
    <meta:user-defined meta:name="OVERHEIDop.GmbID/DC.identifier">gmb-2026-398819</meta:user-defined>
    <meta:user-defined meta:name="OVERHEIDop.versieInformatie"/>
  </office:meta>
</office:document-meta>
</file>