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oevesteinlaan 244, 2533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D258405, Het uitvoeren van wegwerkzaamheden van 27-7-2026 t/m 27-10-2026 ter hoogte van locatie Loevesteinlaan 244 op de locatie Loevesteinlaan 244, 2533 BA 's-Gravenhage </text:p>
            <text:p text:style-name="common-al">
            
          </text:p>
            <text:p text:style-name="common-al">Ons kenmerk: VTH2026-61877</text:p>
            <text:p text:style-name="common-al">
            
          </text:p>
            <text:p text:style-name="common-al">Categorie: Instemmingsbesluit: Combi instemming</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text:p>
            <text:p text:style-name="common-al">Loevesteinlaan 244, 2533 BA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Geachte [geanonimiseerd],</text:p>
            <text:p text:style-name="common-al">
            
          </text:p>
            <text:p text:style-name="common-al">Op 29 juni 2026 hebben wij uw aanvraag met projectnummer [geanonimiseerd] ontvangen. U vraagt toestemming voor het demonteren en verwijderen van 1 lagedruk gasleiding, op de locatie Loevesteinlaan ter hoogte van huisnummer 244 in Den Haag. De aanvraag is ingediend voor de periode van 27 juli 2026 tot en met 27 oktober 2026.  </text:p>
            <text:p text:style-name="common-al">
            
          </text:p>
            <text:p text:style-name="common-al">Ons besluit: u krijgt toestemming</text:p>
            <text:p text:style-name="common-al">De wegbeheerder van het stadsdeel Escamp heeft geen bezwaar tegen uw aanvraag. Wij zien ook geen reden om de aanvraag te weigeren. Daarom beoordelen wij uw aanvraag positief. U krijgt toestemming voor het demonteren en verwijderen van 1 lagedruk gasleiding. En om verkeersmaatregelen te nemen (volgens bijgevoegde tekeningen, in bijlage 3).</text:p>
            <text:p text:style-name="common-al">
            
          </text:p>
            <text:p text:style-name="common-al">•	Werkzaamheden: Het demonteren en verwijderen van 1 lagedruk gasleiding </text:p>
            <text:p text:style-name="common-al">•	Locatie: Loevesteinlaan ter hoogte van huisnummer 244 in Den Haag.  </text:p>
            <text:p text:style-name="common-al">•	Geldig van: 19 augustus 2026 tot en met 27 okto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4 juli 2026 voor advies voorgelegd aan onderstaande partijen.</text:p>
            <text:p text:style-name="common-al">
            
          </text:p>
            <text:p text:style-name="common-al">Advies wegbeheerder van het stadsdeel Escamp</text:p>
            <text:p text:style-name="common-al">In het advies van 3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samen met de bewonersbrief, update van de planning, tijdelijke verkeersmaatregelen. Doe dit minstens 3 dagen vóór het begin van de werkzaamheden via het meldingensysteem LTC Meldingen en Vergunningen. In LTC moet nagekeken worden voor afstemming met betrekking tot omliggende project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Het trottoir moet minstens 1,20 beschikbaar blijven.</text:p>
            <text:p text:style-name="common-al">•	Uiterlijk iedere vrijdag voor 14.00 uur moeten de restmaterialen en afval afgevoerd worden naar een erkende verwerker en moet het terrein schoon en netjes achter gelaten worden.</text:p>
            <text:p text:style-name="common-al">•	Het project streeft ernaar om zoveel mogelijk parkeervakken beschikbaar te houden voor de omgeving in verband met de hoge parkeerdruk.</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Escamp.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assistent-wegbeheerder van het stadsdeel Escamp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8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1877</meta:user-defined>
    <meta:user-defined meta:name="DCTERMS.abstract">PD258405, Het uitvoeren van wegwerkzaamheden van 27-7-2026 t/m 27-10-2026 ter hoogte van locatie Loevesteinlaan 244</meta:user-defined>
    <dc:language>nl</dc:language>
    <meta:user-defined meta:name="OVERHEIDop.locatietype/OVERHEIDop.gebiedsmarkering">Punt</meta:user-defined>
    <meta:user-defined meta:name="DC.title">APV Vergunning - Besluiten, Loevesteinlaan 244, 2533 BA 's-Gravenhage</meta:user-defined>
    <meta:user-defined meta:name="OVERHEIDop.datumEindeReactietermijn">2026-10-01</meta:user-defined>
    <meta:user-defined meta:name="OVERHEIDop.terinzageleggingBG">https://www.digitale-inzage.nl/Den%20Haag/dossier/psb2AR1R6EOHLSXd_NrmXA</meta:user-defined>
    <meta:user-defined meta:name="DCTERMS.W3CDTF/DCTERMS.available">2026-08-24</meta:user-defined>
    <meta:user-defined meta:name="DCTERMS.W3CDTF/OVERHEIDop.jaargang">2026</meta:user-defined>
    <meta:user-defined meta:name="OVERHEIDop.publicationIssue">398815</meta:user-defined>
    <meta:user-defined meta:name="OVERHEIDop.GmbID/DC.identifier">gmb-2026-398815</meta:user-defined>
    <meta:user-defined meta:name="OVERHEIDop.versieInformatie"/>
  </office:meta>
</office:document-meta>
</file>