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gedeeltelijk verleend Amstelveenseweg 47-3 1075V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anderen van brandcompartimentering met behoud van de bestemming daarvan tot drie woningen</text:p>
            <text:p text:style-name="common-al">Besluit: gedeeltelijk verleend</text:p>
            <text:p text:style-name="common-al">Besluit verzonden op: 20-08-2026</text:p>
            <text:p text:style-name="common-al">Zaakadres: Amstelveenseweg 47-3 1075VT Amsterdam</text:p>
            <text:p text:style-name="common-al">Zaaknummer: Z2026-022294</text:p>
            <text:p text:style-name="common-al">DSO-nummer: 202605210040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2294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81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1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1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2294</meta:user-defined>
    <meta:user-defined meta:name="DCTERMS.abstract">veranderen van brandcompartimentering met behoud van de bestemming daarvan tot 3 woning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gedeeltelijk verleend Amstelveenseweg 47-3 1075VT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810</meta:user-defined>
    <meta:user-defined meta:name="OVERHEIDop.GmbID/DC.identifier">gmb-2026-398810</meta:user-defined>
    <meta:user-defined meta:name="OVERHEIDop.versieInformatie"/>
  </office:meta>
</office:document-meta>
</file>