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wijzigen van de entree van de woning op locatie Noordereinde 249C, 1243JV 's-Grav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0 augustus 2026 een aanvraag omgevingsvergunning verleend voor het wijzigen van de entree van de woning op locatie Noordereinde 249C, 1243JV 's-Graveland met zaaknummer Z2026-00000640. Het besluit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640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880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40</meta:user-defined>
    <meta:user-defined meta:name="DCTERMS.abstract">Betreft: Beschikking op aanvraag op locatie Noordereinde 249C, 1243JV 's-Graveland. Startdatum:15 juni 2026 datum besluit: 20 augustus 2026</meta:user-defined>
    <dc:language>nl</dc:language>
    <meta:user-defined meta:name="OVERHEIDop.locatietype/OVERHEIDop.gebiedsmarkering">Punt</meta:user-defined>
    <meta:user-defined meta:name="DC.title">Kennisgeving besluit op aanvraag omgevingsvergunning, voor het wijzigen van de entree van de woning op locatie Noordereinde 249C, 1243JV 's-Gravela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09</meta:user-defined>
    <meta:user-defined meta:name="OVERHEIDop.GmbID/DC.identifier">gmb-2026-398809</meta:user-defined>
    <meta:user-defined meta:name="OVERHEIDop.versieInformatie"/>
  </office:meta>
</office:document-meta>
</file>