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voor het uitvoeren van werkzaamheden obstakels van het verkeer bij de weg aan rondom Galgweg 2. Hazerswoude-Dorp</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uitvoeren van werkzaamheden obstakels van het verkeer bij de weg aan rondom Galgweg 2. Hazerswoude-Dorp, geregistreerd onder nr. 04843928337.</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03-07-2026. De gemeente neemt daarover waarschijnlijk voor 09-10-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880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0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0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4843928337</meta:user-defined>
    <meta:user-defined meta:name="DCTERMS.abstract">Verlenging beslistermijn voor het uitvoeren van werkzaamheden obstakels van het verkeer bij de weg aan rondom Galgweg 2. Hazerswoude-Dorp</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Verlenging beslistermijn voor het uitvoeren van werkzaamheden obstakels van het verkeer bij de weg aan rondom Galgweg 2. Hazerswoude-Dorp</meta:user-defined>
    <meta:user-defined meta:name="DCTERMS.W3CDTF/DCTERMS.available">2026-08-24</meta:user-defined>
    <meta:user-defined meta:name="DCTERMS.W3CDTF/OVERHEIDop.jaargang">2026</meta:user-defined>
    <meta:user-defined meta:name="OVERHEIDop.publicationIssue">398808</meta:user-defined>
    <meta:user-defined meta:name="OVERHEIDop.GmbID/DC.identifier">gmb-2026-398808</meta:user-defined>
    <meta:user-defined meta:name="OVERHEIDop.versieInformatie"/>
  </office:meta>
</office:document-meta>
</file>