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792f75b-9bb5-4b7d-9c80-e54f96483b6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1-7-14">
      <text:list-level-style-bullet text:bullet-char="•" text:level="1">
        <style:list-level-properties text:min-label-width="10mm"/>
      </text:list-level-style-bullet>
    </text:list-style>
    <text:list-style style:name="id1-3-2-1-1-7-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cameratoezicht Zaslaan Arnhem</text:p>
      <text:section text:name="regeling_id1-3-2" text:style-name="regeling">
        <text:section text:name="aanhef_id1-3-2-1" text:style-name="aanhef">
          <text:section text:name="preambule_id1-3-2-1-1" text:style-name="preambule">
            <text:p text:style-name="al">DE BURGEMEESTER VAN ARNHEM;</text:p>
            <text:p text:style-name="al"/>
            <text:p text:style-name="al">overwegende dat,</text:p>
            <text:p text:style-name="al"/>
            <text:list text:style-name="id1-3-2-1-1-5">
              <text:list-item text:style-override="id1-3-2-1-1-5-1">
                <text:number>•</text:number>
                <text:p text:style-name="al">de burgemeester overeenkomstig artikel 151c van de Gemeentewet en artikel 2.9.1 van de Algemene Plaatselijke Verordening voor Arnhem (APV) kan besluiten tot plaatsing van camera’s voor een bepaalde duur ten behoeve van toezicht op een openbare plaats; </text:p>
              </text:list-item>
              <text:list-item text:style-override="id1-3-2-1-1-5-2">
                <text:number>•</text:number>
                <text:p text:style-name="al">de burgemeester op 20 augustus 2026 informatie heeft ontvangen van de politie waaruit blijkt dat er vanaf 13 augustus 2026 over meerdere dagen meldingen bij de politie zijn gedaan dat een bovenwoning aan de Zaslaan 132 werd beschadigd door trappen tegen de deur, het gooien van stenen naar de ruiten van de woning en het gooien van vuurwerk, waarbij er bijpassende schade is geconstateerd door de politie; </text:p>
              </text:list-item>
              <text:list-item text:style-override="id1-3-2-1-1-5-3">
                <text:number>•</text:number>
                <text:p text:style-name="al">op zaterdag 15 augustus 2026 meerdere malen vuurwerk naar de woning is gegooid, het vuurwerk ook is afgegaan en er met stenen naar de ruiten is gegooid. Op camerabeelden is te horen dat er vuurwerk afgaat en er vervolgens iets tegen het raam wordt gegooid. De politie constateert vervolgens dat er meerdere ruiten zijn ingegooid met stenen;</text:p>
              </text:list-item>
              <text:list-item text:style-override="id1-3-2-1-1-5-4">
                <text:number>•</text:number>
                <text:p text:style-name="al">op maandag 17 augustus om 19.42 uur is gemeld dat er zeven personen met bivakmutsen voor de woning staan. Door deze personen is met stenen gegooid naar de woning. Er zijn meerdere politieagenten tot 01.30 uur de wijk ingegaan om personen op straat te controleren. Tijdens deze controles zijn er meerdere wapens in beslag genomen: te weten pepperspray en een mes; </text:p>
              </text:list-item>
              <text:list-item text:style-override="id1-3-2-1-1-5-5">
                <text:number>•</text:number>
                <text:p text:style-name="al">op dinsdag 18 augustus politieagenten om 19.25 uur meerdere harde knallen van vuurwerk hoorden afgaan. Er werden meerdere meldingen gedaan dat er vuurwerk werd afgestoken en dat er op de Nieuwe Aanleg personen liepen met gezichtsbedekking op. De politie zag vervolgens een groep van acht personen lopen op de Fazantenweg. Vier daarvan droegen een bivakmuts over hun gezicht hadden en twee personen droegen een capuchon. De overige twee personen droegen een capuchon of gezichtsbedekking. Deze groep liep in de richting van de Zaslaan 132 en werden op ongeveer 60 meter afstand gezien vanaf de woning. Dezelfde dag kwamen om 21.37 uur meerdere meldingen vanuit de wijk dat er veel vuurwerk werd afgestoken en dat er grote groepen personen zich ophielden op straat;</text:p>
              </text:list-item>
              <text:list-item text:style-override="id1-3-2-1-1-5-6">
                <text:number>•</text:number>
                <text:p text:style-name="al">de politie aangeeft dat deze incidenten waarschijnlijk verband houden met een conflict tussen een van de bewoners van de woning en een andere bewoner van de Geitenkamp;</text:p>
              </text:list-item>
              <text:list-item text:style-override="id1-3-2-1-1-5-7">
                <text:number>•</text:number>
                <text:p text:style-name="al">het meerdere dagen achter elkaar gooien van stenen en vuurwerk naar de bovenwoning aan de Zaslaan 132 een gevaarlijk risico voor de bewoners van de woning en de woningen eromheen met zich meebracht. De omwonenden worden erg bang van dit conflict, zij geven aan amper te kunnen slapen door de grote mate van onrust.</text:p>
              </text:list-item>
            </text:list>
            <text:p text:style-name="al">Voorts overwegende dat:</text:p>
            <text:list text:style-name="id1-3-2-1-1-7">
              <text:list-item text:style-override="id1-3-2-1-1-7-1">
                <text:number>•</text:number>
                <text:p text:style-name="al">de gebeurtenissen kunnen worden gezien als herhaaldelijk verstoring van de openbare orde. Met name het gebruik van vuurwerk en het gooien van stenen richting de woning die in de directe nabijheid van andere woningen staat, levert immers een direct gevaar op voor de veiligheid van de bewoners van het pand en de omwonenden in dit gebied;</text:p>
              </text:list-item>
              <text:list-item text:style-override="id1-3-2-1-1-7-2">
                <text:number>•</text:number>
                <text:p text:style-name="al">ter plaatse een onveilige situatie is ontstaan, de situatie impact heeft op het gevoel van onveiligheid in deze buurt in het algemeen en de bewoners van aanpalende woningen in het bijzonder;</text:p>
              </text:list-item>
              <text:list-item text:style-override="id1-3-2-1-1-7-3">
                <text:number>•</text:number>
                <text:p text:style-name="al">er, gelet op informatie van de politie, een risico bestaat dat er opnieuw een (ernstige) verstoring van de openbare orde ontstaat;</text:p>
              </text:list-item>
              <text:list-item text:style-override="id1-3-2-1-1-7-4">
                <text:number>•</text:number>
                <text:p text:style-name="al">de burgemeester het noodzakelijk acht om maatregelen te treffen om deze dreigende verstoring van de openbare orde en de onveiligheid tegen te gaan en tevens een signaal af te geven naar de rest van de wijk dat dergelijke activiteiten niet getolereerd worden;</text:p>
              </text:list-item>
              <text:list-item text:style-override="id1-3-2-1-1-7-5">
                <text:number>•</text:number>
                <text:p text:style-name="al">de samenwerkende partners hierin gezamenlijk optreden, zowel strafrechtelijk als bestuursrechtelijk;</text:p>
              </text:list-item>
              <text:list-item text:style-override="id1-3-2-1-1-7-6">
                <text:number>•</text:number>
                <text:p text:style-name="al">het politieonderzoek op dit moment in volle gang is;</text:p>
              </text:list-item>
              <text:list-item text:style-override="id1-3-2-1-1-7-7">
                <text:number>•</text:number>
                <text:p text:style-name="al">het in het belang van de handhaving van de openbare orde noodzakelijk is om voor de duur van twee weken -of zoveel korter als mogelijk- een camera in te zetten aanvullend op het fysieke toezicht in de wijk ten behoeve van het toezicht op een openbare plaats zoals weergegeven in bijlage 1 bij dit besluit;</text:p>
              </text:list-item>
              <text:list-item text:style-override="id1-3-2-1-1-7-8">
                <text:number>•</text:number>
                <text:p text:style-name="al">de omvang van het aangewezen gebied voldoet aan de eisen die artikel 151c van de Gemeentewet daaraan stelt en proportioneel is in relatie tot het beoogde legitieme doel, omdat het gebied niet groter is dan nodig met het oog op het doel van het cameratoezicht, in het bijzonder het waarborgen van de openbare orde ter plaatse;</text:p>
              </text:list-item>
              <text:list-item text:style-override="id1-3-2-1-1-7-9">
                <text:number>•</text:number>
                <text:p text:style-name="al">dat voldoende waarborgen worden getroffen om de privacybelangen van bewoners en gebruikers van het aangewezen gebied te garanderen waardoor geen beelden van en in woonruimten die in het aangewezen gebied gelegen zijn worden gemaakt;</text:p>
              </text:list-item>
              <text:list-item text:style-override="id1-3-2-1-1-7-10">
                <text:number>•</text:number>
                <text:p text:style-name="al">de belangen van de openbare orde en veiligheid en het voorkomen van wanordelijkheden en strafbare feiten in het gebied zwaarder wegen dan het individuele belang van de eventuele inperking op persoonsniveau (bescherming van de persoonlijke levenssfeer);</text:p>
              </text:list-item>
              <text:list-item text:style-override="id1-3-2-1-1-7-11">
                <text:number>•</text:number>
                <text:p text:style-name="al">de duur van de aanwijzing en de omvang van het gebied proportioneel zijn in relatie tot het beoogde legitieme doel;</text:p>
              </text:list-item>
              <text:list-item text:style-override="id1-3-2-1-1-7-12">
                <text:number>•</text:number>
                <text:p text:style-name="al">aanvullend aan cameratoezicht maatregelen worden genomen om ordeverstoringen en overlast in dit gebied tegen te gaan. Deze maatregelen bestaan onder andere uit extra inzet van gemeentelijke handhaving, jeugd- en jongerenwerk, straatcoaches en politie;</text:p>
              </text:list-item>
              <text:list-item text:style-override="id1-3-2-1-1-7-13">
                <text:number>•</text:number>
                <text:p text:style-name="al">de inzet van camera’s naast de gebruikelijke weg via overheid.nl ook per direct wordt bekendgemaakt via <text:a xlink:href="http://www.arnhem.nl/" xlink:type="simple"><text:span text:style-name="nadrukondlijn">www.arnhem.nl</text:span></text:a> en via de media.</text:p>
              </text:list-item>
              <text:list-item text:style-override="id1-3-2-1-1-7-14">
                <text:number>•</text:number>
                <text:p text:style-name="al">mocht inzet van cameratoezicht niet langer nodig zijn, de burgemeester over zal gaan tot vroegtijdige intrekking van dit besluit;</text:p>
              </text:list-item>
              <text:list-item text:style-override="id1-3-2-1-1-7-15">
                <text:number>•</text:number>
                <text:p text:style-name="al">de inzet van camera’s als onderdeel van een integrale aanpak is besproken en akkoord bevonden door de leden van de lokale driehoek d.d. 20 augustus 2026;</text:p>
              </text:list-item>
            </text:list>
            <text:p text:style-name="al">Gelet op artikel 2.9.1 van de Algemene Plaatselijke Verordening voor Arnhem (APV) en artikel 151c van de Gemeentewet:</text:p>
            <text:p text:style-name="al"/>
            <text:p text:style-name="al">
            <text:span text:style-name="nadrukvet">Besluit:</text:span>
          </text:p>
            <text:p text:style-name="al"/>
            <text:p text:style-name="al">vast te stellen het:</text:p>
            <text:p text:style-name="al"/>
            <text:p text:style-name="al">
            <text:span text:style-name="nadrukvet">AANWIJZINGSBESLUIT CAMERATOEZICHT ZASLAAN ARNHE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text:p>
            <text:p text:style-name="al">De burgemeester besluit tot het aanwijzen van het gebied als weergegeven op de kaart in bijlage I, als gebied waar ten behoeve van het toezicht op de daarin gelegen openbare plaatsen en andere voor een ieder toegankelijke plaatsen cameratoezicht ingezet wordt.</text:p>
          </text:section>
          <text:section text:name="artikel_id1-3-2-2-2" text:style-name="artikel">
            <text:p text:style-name="artikel_kop_titel"><text:span text:style-name="artikel_kop_label">Artikel</text:span> <text:span text:style-name="artikel_kop_nr">2</text:span> Inwerkingtreding en citeertitel</text:p>
            <text:list text:style-name="id1-3-2-2-2-2">
              <text:list-item text:style-override="id1-3-2-2-2-2">
                <text:number>1.</text:number>
                <text:p text:style-name="al">Dit besluit treedt in werking op de eerste dag na die van de bekendmaking en werkt terug tot en met 20 augustus 2026.</text:p>
              </text:list-item>
              <text:list-item text:style-override="id1-3-2-2-2-3">
                <text:number>2.</text:number>
                <text:p text:style-name="al">Dit besluit om cameratoezicht in te zetten geldt voor de periode van 20 augustus 2026 tot 4 september 2026, in welke periode de met de camera(‘s) gemaakte beelden in elk geval rechtstreeks worden bekeken.</text:p>
              </text:list-item>
              <text:list-item text:style-override="id1-3-2-2-2-4">
                <text:number>3.</text:number>
                <text:p text:style-name="al">Dit besluit wordt aangehaald als: Aanwijzingsbesluit cameratoezicht Zaslaan Arnhem.</text:p>
              </text:list-item>
            </text:list>
          </text:section>
        </text:section>
        <text:section text:name="regeling-sluiting_id1-3-2-3" text:style-name="regeling-sluiting">
          <text:section text:name="ondertekening_id1-3-2-3-1">
            <text:p><text:span text:style-name="functie">Arnhem, 20 augustus 2026</text:span></text:p>
          </text:section>
          <text:section text:name="ondertekening_id1-3-2-3-2">
            <text:p><text:span text:style-name="functie"/></text:p>
          </text:section>
          <text:section text:name="ondertekening_id1-3-2-3-3">
            <text:p><text:span text:style-name="functie"/></text:p>
            <text:p><text:span text:style-name="functie">De locoburgemeester van Arnhem,</text:span></text:p>
          </text:section>
          <text:section text:name="ondertekening_id1-3-2-3-4">
            <text:p><text:span text:style-name="functie"/></text:p>
            <text:p><text:span text:style-name="functie">M. Arkhouch</text:span></text:p>
          </text:section>
        </text:section>
        <text:section text:name="bijlage_id1-3-2-4" text:style-name="bijlage">
          <text:p text:style-name="bijlage_top"/>
          <text:p text:style-name="hoofdstuk_kop"><text:span text:style-name="label">Bijlage</text:span> <text:span text:style-name="nr">1:</text:span> tekening gebied cameratoezicht.</text:p>
          <text:p text:style-name="al"/>
          <text:p text:style-name="al">
          <draw:frame><draw:text-box><text:section text:name="plaatje_id1-3-2-4-3-1" text:style-name="plaatje">
            <text:p text:style-name="illustratie_id1-3-2-4-3-1-1"><draw:frame draw:style-name="illustratie_id1-3-2-4-3-1-1" text:anchor-type="paragraph" svg:width="153mm" svg:height="104.30943396226415mm"><draw:image xlink:href="Pictures/1if792f75b-9bb5-4b7d-9c80-e54f96483b64.jpg" xlink:type="simple"/></draw:frame></text:p>
          </text:section></draw:text-box></draw:frame>
        </text:p>
        </text:section>
        <text:section text:name="nota-toelichting_id1-3-2-5" text:style-name="nota-toelichting">
          <text:p text:style-name="artikel_kop_titel"><text:span text:style-name="label"/> </text:p>
          <text:p text:style-name="al">Bezwaar en voorlopige voorziening</text:p>
          <text:p text:style-name="al">Indien een belanghebbende het niet eens is met dit besluit, kan hij binnen zes weken na de dag waarop dit besluit bekend is gemaakt, bij de burgemeester een bezwaarschrift indienen (Postbus 9029, 6800EL Arnhem).</text:p>
          <text:p text:style-name="al"/>
          <text:p text:style-name="al">Tevens kan, nadat bezwaar is gemaakt, op grond van artikel 8:81 van de Algemene wet bestuursrecht een verzoek om voorlopige voorziening worden ingediend bij de voorzieningenrechter van de rechtbank te Arnhem (postadres: Sector Bestuursrecht, Postbus 9030, 6800 EM Arnhem). Daarbij dient een afschrift van het bezwaarschrift te worden overgelegd. Hiervoor is men griffierecht verschuldigd. De rechtbank kan hierover verder informatie verstrek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88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9.1 van de Algemene Plaatselijke Verordening voor Arnhem]|[https://lokaleregelgeving.overheid.nl/CVDR418922/21#hoofdstuk_2_afdeling_9_artikel_2.9.1</meta:user-defined>
    <meta:user-defined meta:name="DCTERMS.alternative">Aanwijzingsbesluit cameratoezicht Zaslaan Arnhem</meta:user-defined>
    <dc:language>nl</dc:language>
    <meta:user-defined meta:name="OVERHEIDop.locatietype/OVERHEIDop.gebiedsmarkering">Punt</meta:user-defined>
    <meta:user-defined meta:name="DC.title">Aanwijzingsbesluit cameratoezicht Zaslaan Arnhem</meta:user-defined>
    <meta:user-defined meta:name="DCTERMS.W3CDTF/DCTERMS.available">2026-08-20</meta:user-defined>
    <meta:user-defined meta:name="OVERHEIDop.externeBijlage">Tekening gebied cameratoezicht|exb-2026-29857</meta:user-defined>
    <meta:user-defined meta:name="DCTERMS.W3CDTF/OVERHEIDop.jaargang">2026</meta:user-defined>
    <meta:user-defined meta:name="OVERHEIDop.publicationIssue">398804</meta:user-defined>
    <meta:user-defined meta:name="OVERHEIDop.betreftRegeling">CVDR765750_1</meta:user-defined>
    <meta:user-defined meta:name="OVERHEIDop.GmbID/DC.identifier">gmb-2026-398804</meta:user-defined>
    <meta:user-defined meta:name="xs:date/OVERHEIDop.startdatum">2026-08-20</meta:user-defined>
    <meta:user-defined meta:name="xs:date/OVERHEIDop.einddatum">2026-09-04</meta:user-defined>
    <meta:user-defined meta:name="OVERHEIDop.versieInformatie"/>
  </office:meta>
</office:document-meta>
</file>