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Rondom; Bussinck, De Graft, Roelvinck en Tumelers Den Ham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4-ODT-005654</text:p>
            <text:p text:style-name="common-al">
            <text:span text:style-name="nadrukvet">Verzonden: </text:span>24-04-2024</text:p>
            <text:p text:style-name="common-al">
            <text:span text:style-name="nadrukvet">Waar:</text:span> Bussinck Den Ham, De Graft Den Ham, Roelvinck Den Ham, Tumelers Den Ham</text:p>
            <text:p text:style-name="common-al">
            <text:span text:style-name="nadrukvet">Projectomschrijving:</text:span> ODT publicatie - De melding heeft betrekking op de activiteit(en):Opslaan van grond en baggerspecie</text:p>
            <text:p text:style-name="common-al">U kunt geen bezwaar maken tegen een ingediend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880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0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0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4-000700</meta:user-defined>
    <meta:user-defined meta:name="DCTERMS.abstract">uitvoeren van bagger-/ oever- en inrichtingswerkzaamheden aan de vijvers te Den Ham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Rondom; Bussinck, De Graft, Roelvinck en Tumelers Den Ham, geaccepteerd. De publicatie van deze melding heeft abusievelijk niet eerder plaatsgevonden. Met deze kennisgeving wordt dit hersteld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02</meta:user-defined>
    <meta:user-defined meta:name="OVERHEIDop.GmbID/DC.identifier">gmb-2026-398802</meta:user-defined>
    <meta:user-defined meta:name="OVERHEIDop.versieInformatie"/>
  </office:meta>
</office:document-meta>
</file>