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Ontheffing geluidhinder, groot asfalt onderhoudt op 7,8,9,10,11 15,16,17,18-9-26, thv Ida Gerhardstraat 61, Sperwerstraat 15, Vlietwaard 162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Ontheffing geluidhinder; thv Ida Gerhardstraat 61, Sperwerstraat 15, Vlietwaard 162, Alkmaar<text:span text:style-name="nadrukvet">; </text:span>groot asfalt onderhoudt op 7,8,9,10,11 15,16,17,18-9-26</text:p>
            <text:p text:style-name="common-al">
            
          </text:p>
            <text:p text:style-name="common-al">Datum ontvangst: 19-08-2026</text:p>
            <text:p text:style-name="common-al">Zaaknummer: 00001401924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880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0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0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0001401924</meta:user-defined>
    <dc:language>nl</dc:language>
    <meta:user-defined meta:name="OVERHEIDop.locatietype/OVERHEIDop.gebiedsmarkering">Lijn</meta:user-defined>
    <meta:user-defined meta:name="DC.title">Algemene plaatselijke verordening Verleend: Ontheffing geluidhinder, groot asfalt onderhoudt op 7,8,9,10,11 15,16,17,18-9-26, thv Ida Gerhardstraat 61, Sperwerstraat 15, Vlietwaard 162, Alkmaa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01</meta:user-defined>
    <meta:user-defined meta:name="OVERHEIDop.GmbID/DC.identifier">gmb-2026-398801</meta:user-defined>
    <meta:user-defined meta:name="OVERHEIDop.versieInformatie"/>
  </office:meta>
</office:document-meta>
</file>