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3 vrijstaande woningen op de locatie Spellewaardsestraat 57 te Zaltbommel zaaknummer ODR2611711</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de bouw van 3 vrijstaande woningen aan de Spellewaardsestraat 57 te Zalt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2 augustus 2026. De gemeente neemt daarover waarschijnlijk 7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987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de bouw van 3 vrijstaande woningen op de locatie Spellewaardsestraat 57 te Zaltbommel zaaknummer ODR2611711</meta:user-defined>
    <meta:user-defined meta:name="DCTERMS.W3CDTF/DCTERMS.available">2026-08-24</meta:user-defined>
    <meta:user-defined meta:name="DCTERMS.W3CDTF/OVERHEIDop.jaargang">2026</meta:user-defined>
    <meta:user-defined meta:name="OVERHEIDop.publicationIssue">398798</meta:user-defined>
    <meta:user-defined meta:name="OVERHEIDop.GmbID/DC.identifier">gmb-2026-398798</meta:user-defined>
    <meta:user-defined meta:name="OVERHEIDop.versieInformatie"/>
  </office:meta>
</office:document-meta>
</file>