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Batavierenplantsoen 26 2025CK Haarlem, 0392-2026-0114651, het plaatsen van een dakkapel, verzonden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879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9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14651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Batavierenplantsoen 26 2025CK Haarlem, 0392-2026-0114651, het plaatsen van een dakkapel, verzonden 20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95</meta:user-defined>
    <meta:user-defined meta:name="OVERHEIDop.GmbID/DC.identifier">gmb-2026-398795</meta:user-defined>
    <meta:user-defined meta:name="OVERHEIDop.versieInformatie"/>
  </office:meta>
</office:document-meta>
</file>