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rek voor de opslag van gasflessen aan Tuinderslaan 19 te Eric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RICA </text:span>
          </text:p>
            <text:p text:style-name="common-al">18 augustus 2026, <text:span text:style-name="nadrukvet">Tuinderslaan 19</text:span>, het plaatsen van een rek voor de opslag van gasflessen (2026-2101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987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01</meta:user-defined>
    <dc:language>nl</dc:language>
    <meta:user-defined meta:name="OVERHEIDop.locatietype/OVERHEIDop.gebiedsmarkering">Adres</meta:user-defined>
    <meta:user-defined meta:name="DC.title">Aanvraag vergunning voor het plaatsen van een rek voor de opslag van gasflessen aan Tuinderslaan 19 te Erica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790</meta:user-defined>
    <meta:user-defined meta:name="OVERHEIDop.GmbID/DC.identifier">gmb-2026-398790</meta:user-defined>
    <meta:user-defined meta:name="OVERHEIDop.versieInformatie"/>
  </office:meta>
</office:document-meta>
</file>