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4">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4-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4-1">
      <text:list-level-style-bullet text:bullet-char="●" text:level="1">
        <style:list-level-properties text:min-label-width="10mm"/>
      </text:list-level-style-bullet>
    </text:list-style>
    <text:list-style style:name="id1-3-2-2-1-10-1-4-2">
      <text:list-level-style-bullet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tot wijziging van Nadere regels subsidie lokale aanpak isolatie </text:p>
      <text:section text:name="regeling_id1-3-2" text:style-name="regeling">
        <text:section text:name="aanhef_id1-3-2-1" text:style-name="aanhef">
          <text:section text:name="preambule_id1-3-2-1-1" text:style-name="preambule">
            <text:p text:style-name="al">Het college van burgemeester en wethouders van Alkmaar,</text:p>
            <text:p text:style-name="al"/>
            <text:p text:style-name="al">Overwegende</text:p>
            <text:list text:style-name="id1-3-2-1-1-4">
              <text:list-item text:style-override="id1-3-2-1-1-4-1">
                <text:number>-</text:number>
                <text:p text:style-name="al">dat de Provincie Noord-Holland de landelijke lijn NVI (natuurvriendelijk isoleren) niet meer toestaat.</text:p>
              </text:list-item>
              <text:list-item text:style-override="id1-3-2-1-1-4-2">
                <text:number>-</text:number>
                <text:p text:style-name="al">dat we als gemeente het gebruik van biobased materialen meer moeten stimuleren.</text:p>
              </text:list-item>
              <text:list-item text:style-override="id1-3-2-1-1-4-3">
                <text:number>-</text:number>
                <text:p text:style-name="al">dat de decentrale regeling (Specifieke uitkering lokale aanpak isolatie) vanuit RVO doorloopt tot 31 december 2028.</text:p>
              </text:list-item>
            </text:list>
            <text:p text:style-name="al">Gelet op het bepaalde in de Algemene subsidieverordening Alkmaar 2019 en de Algemene wet bestuursrecht,</text:p>
            <text:p text:style-name="al"/>
            <text:p text:style-name="al">Besluit: </text:p>
            <text:p text:style-name="al"/>
            <text:p text:style-name="al">Vast te stellen de nadere regels tot wijziging van nadere regels subsidie lokale aanpak isolati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De nadere regels subsidie lokale aanpak isolatie worden als volgt gewijzigd:</text:p>
            <text:p text:style-name="al">A. Aan artikel 1 Begrippenlijst wordt toegevoegd: </text:p>
            <text:p text:style-name="al"/>
            <text:list text:style-name="id1-3-2-2-1-4">
              <text:list-item text:style-override="id1-3-2-2-1-4-1">
                <text:number>15.</text:number>
                <text:p text:style-name="al">Biobased isoleren: het aanbrengen van isolatiematerialen die door de Rijksdienst voor Ondernemend Nederland binnen de ISDE regeling zijn aangemerkt als biobased isolatiemateriaal.</text:p>
              </text:list-item>
            </text:list>
            <text:p text:style-name="al">B. Het tweede lid van artikel 5 komt te luiden: </text:p>
            <text:p text:style-name="al"/>
            <text:list text:style-name="id1-3-2-2-1-7">
              <text:list-item text:style-override="id1-3-2-2-1-7-1">
                <text:number>2.</text:number>
                <text:p text:style-name="al">Voor deze subsidieregeling geldt een maximale subsidie van € 1.350,- per woning of appartementsrecht.</text:p>
                <text:p text:style-name="al">Indien gebruik wordt gemaakt van biobased isolatiemateriaal als bedoeld in artikel 1. bedraagt de maximale subsidie € 1600,- per woning of appartementsrecht.</text:p>
              </text:list-item>
            </text:list>
            <text:p text:style-name="al">C. Het tweede lid van artikel 8 komt te luiden: </text:p>
            <text:p text:style-name="al"/>
            <text:list text:style-name="id1-3-2-2-1-10">
              <text:list-item text:style-override="id1-3-2-2-1-10-1">
                <text:number>2.</text:number>
                <text:p text:style-name="al">De aanvrager moet bij spouwmuurisolatie en/of gevelisolatie en/of bovenzijde dakisolatie aantonen dat is voldaan aan de regels in afdeling 11.2 van het Besluit activiteiten leefomgeving (Bal).</text:p>
                <text:p text:style-name="al">Dit kan door:</text:p>
                <text:list text:style-name="id1-3-2-2-1-10-1-4">
                  <text:list-item text:style-override="id1-3-2-2-1-10-1-4-1">
                    <text:number>●</text:number>
                    <text:p text:style-name="al">het uitvoeren van een ecologisch onderzoek en het verkrijgen van een omgevingsvergunning voor de flora en fauna activiteit; </text:p>
                  </text:list-item>
                  <text:list-item text:style-override="id1-3-2-2-1-10-1-4-2">
                    <text:number>●</text:number>
                    <text:p text:style-name="al">het overleggen van een negatieve uitslag van een eDNA onderzoek waaruit blijkt dat geen DNA sporen van vleermuizen in de spouwmuur zijn aangetroffen.</text:p>
                  </text:list-item>
                </text:list>
              </text:list-item>
              <text:list-item text:style-override="id1-3-2-2-1-10-2">
                <text:number/>
                <text:p text:style-name="al">Indien voor de wijk of buurt waarin de werkzaamheden plaatsvinden een vastgesteld soortenmanagementplan (SMP) of pre SMP van toepassing is, dienen de werkzaamheden te worden uitgevoerd overeenkomstig dat plan.</text:p>
              </text:list-item>
            </text:list>
            <text:p text:style-name="al">D. Het tweede lid van artikel 15 komt te luiden :</text:p>
            <text:list text:style-name="id1-3-2-2-1-12">
              <text:list-item text:style-override="id1-3-2-2-1-12-1">
                <text:number>2.</text:number>
                <text:p text:style-name="al">Deze nadere regels vervallen per 1 januari 2029 met dien verstande dat deze nadere regels van toepassing blijven op aanvragen voor subsidie die voor 1 januari 2029 zijn ingediend.</text:p>
                <text:p text:style-name="al">Aanvragen voor subsidie kunnen uiterlijk tot en met 31 december 2028 onder deze regeling worden ingediend.</text:p>
              </text:list-item>
            </text:list>
          </text:section>
          <text:section text:name="artikel_id1-3-2-2-2" text:style-name="artikel">
            <text:p text:style-name="artikel_kop_titel"><text:span text:style-name="artikel_kop_label">Artikel</text:span> <text:span text:style-name="artikel_kop_nr">II</text:span>  Inwerkingtreding en overgangsbepaling</text:p>
            <text:list text:style-name="id1-3-2-2-2-2">
              <text:list-item text:style-override="id1-3-2-2-2-2">
                <text:number>1.</text:number>
                <text:p text:style-name="al">Dit besluit treedt in werking op de dag na bekendmaking ervan in het gemeenteblad.</text:p>
              </text:list-item>
              <text:list-item text:style-override="id1-3-2-2-2-3">
                <text:number>2.</text:number>
                <text:p text:style-name="al">Voor aanvragen die worden ingediend binnen twee maanden na de datum van inwerkingtreding van dit besluit, kan de aanvrager bij spouwmuurisolatie, gevelisolatie of isolatie aan de bovenzijde van het dak ook aantonen dat natuurvriendelijk is geïsoleerd volgens de NVI-methode, zoals deze gold vóór de inwerkingtreding van dit besluit </text:p>
              </text:list-item>
              <text:list-item text:style-override="id1-3-2-2-2-4">
                <text:number>3.</text:number>
                <text:p text:style-name="al">Na afloop van de in het tweede lid genoemde termijn moet de aanvrager bij spouwmuurisolatie, gevelisolatie of isolatie aan de bovenzijde van het dak aantonen dat is voldaan aan artikel 8, tweede lid, van deze nadere regels, zoals dat luidt na inwerkingtreding van dit besluit.</text:p>
              </text:list-item>
            </text:list>
          </text:section>
        </text:section>
        <text:section text:name="regeling-sluiting_id1-3-2-3" text:style-name="regeling-sluiting">
          <text:section text:name="ondertekening_id1-3-2-3-1">
            <text:p><text:span text:style-name="functie">Alkmaar, 18 augustus 2026</text:span></text:p>
          </text:section>
          <text:section text:name="ondertekening_id1-3-2-3-2">
            <text:p><text:span text:style-name="functie"/></text:p>
            <text:p><text:span text:style-name="functie">Het college van burgemeester en wethouders van Alkmaar,</text:span></text:p>
          </text:section>
          <text:section text:name="ondertekening_id1-3-2-3-3">
            <text:p><text:span text:style-name="functie"/></text:p>
            <text:p><text:span text:style-name="functie">De burgemeester </text:span></text:p>
            <text:p><text:span text:style-name="functie">Mw. Drs. A.M.C.G. Schouten </text:span></text:p>
          </text:section>
          <text:section text:name="ondertekening_id1-3-2-3-4">
            <text:p><text:span text:style-name="functie"/></text:p>
            <text:p><text:span text:style-name="functie">De secretaris</text:span></text:p>
            <text:p><text:span text:style-name="functie">dhr. R.M. Reu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7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kmaar</meta:user-defined>
    <meta:user-defined meta:name="OVERHEID.Informatietype/DC.type">officiële publicatie</meta:user-defined>
    <meta:user-defined meta:name="OVERHEIDop.Rubriek/DC.type">algemeen verbindend voorschrift (verordening)</meta:user-defined>
    <meta:user-defined meta:name="OVERHEID.Gemeente/OVERHEID.authority">Alkmaar</meta:user-defined>
    <meta:user-defined meta:name="OVERHEID.Gemeente/DCTERMS.publisher">Alkmaar</meta:user-defined>
    <meta:user-defined meta:name="OVERHEID.TaxonomieBeleidsagendaDecentraal/OVERHEID.category">Financiën | Organisatie en beleid</meta:user-defined>
    <meta:user-defined meta:name="DC.source">Algemene subsidieverordening Alkmaar 2019]|[https://lokaleregelgeving.overheid.nl/CVDR623786</meta:user-defined>
    <meta:user-defined meta:name="DC.source">Algemene wet bestuursrecht]|[1.0:c:BWBR0005537&amp;g=2026-08-15</meta:user-defined>
    <meta:user-defined meta:name="DCTERMS.alternative">Nadere regels subsidie Lokale Aanpak Isolatie Alkmaar</meta:user-defined>
    <dc:language>nl</dc:language>
    <meta:user-defined meta:name="OVERHEIDop.locatietype/OVERHEIDop.gebiedsmarkering">Gemeente</meta:user-defined>
    <meta:user-defined meta:name="DC.title">Nadere regels subsidie voor Lokale Aanpak Isolatie Alkmaar</meta:user-defined>
    <meta:user-defined meta:name="DCTERMS.W3CDTF/DCTERMS.available">2026-08-26</meta:user-defined>
    <meta:user-defined meta:name="DCTERMS.W3CDTF/OVERHEIDop.jaargang">2026</meta:user-defined>
    <meta:user-defined meta:name="OVERHEIDop.publicationIssue">398788</meta:user-defined>
    <meta:user-defined meta:name="OVERHEIDop.betreftRegeling">CVDR740642_2</meta:user-defined>
    <meta:user-defined meta:name="xs:date/OVERHEIDop.startdatum">2026-08-27</meta:user-defined>
    <meta:user-defined meta:name="xs:date/OVERHEIDop.einddatum">2029-01-01</meta:user-defined>
    <meta:user-defined meta:name="OVERHEIDop.GmbID/DC.identifier">gmb-2026-398788</meta:user-defined>
    <meta:user-defined meta:name="OVERHEIDop.versieInformatie"/>
  </office:meta>
</office:document-meta>
</file>