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tijdelijk plaatsen van 2 woonunits voor arbeidsmigranten (10 jaar) aan achter Rijneveld 123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20-08-2026</text:span>  een omgevingsvergunning verleend. De gemeente geeft hiermee toestemming voor het tijdelijk plaatsen van 2 woonunits voor arbeidsmigranten (10 jaar) aan achter Rijneveld 123 Boskoop, geregistreerd onder nr. 04843838151.</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878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8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8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4843838151</meta:user-defined>
    <meta:user-defined meta:name="DCTERMS.abstract">Verleende vergunning voor het tijdelijk plaatsen van 2 woonunits voor arbeidsmigranten (10 jaar) aan achter Rijneveld 123 Boskoop</meta:user-defined>
    <dc:language>nl</dc:language>
    <meta:user-defined meta:name="DC.title">Verleende vergunning voor het tijdelijk plaatsen van 2 woonunits voor arbeidsmigranten (10 jaar) aan achter Rijneveld 123 Boskoop</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851</meta:user-defined>
    <meta:user-defined meta:name="OVERHEIDop.publicationIssue">398787</meta:user-defined>
    <meta:user-defined meta:name="OVERHEIDop.GmbID/DC.identifier">gmb-2026-398787</meta:user-defined>
    <meta:user-defined meta:name="OVERHEIDop.versieInformatie"/>
  </office:meta>
</office:document-meta>
</file>