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evenementenvergunning - CC&amp;C Cars en Coffee (Porsche) 20 september 2026 - De Kolk 15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24-08-2026</text:p>
            <text:p text:style-name="common-al">
            <text:span text:style-name="nadrukvet">Omschrijving: </text:span>Evenementenvergunning (De Kolk 15 6541 AV  Nijmegen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094242</text:p>
            <text:p text:style-name="common-al">
            <text:span text:style-name="nadrukvet">Product: </text:span>Evenementenvergunning</text:p>
            <text:p text:style-name="common-al">
            <text:span text:style-name="nadrukvet">Ontvangst: </text:span>23-07-2026</text:p>
            <text:p text:style-name="common-al">
            <text:span text:style-name="nadrukvet">Definitieve beschikking verzonden: </text:span>20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01-10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20 augustus 2026 tot en met 01 okto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094242/97e31391-890b-438a-8690-3aa3834562cd.pdf" xlink:type="simple">https://besluitenapv.nijmegen.nl/ZD2600094242/97e31391-890b-438a-8690-3aa3834562cd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98786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78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78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evenementenvergunning - CC&amp;C Cars en Coffee (Porsche) 20 september 2026 - De Kolk 15 te Nijmege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786</meta:user-defined>
    <meta:user-defined meta:name="OVERHEIDop.GmbID/DC.identifier">gmb-2026-398786</meta:user-defined>
    <meta:user-defined meta:name="OVERHEIDop.versieInformatie"/>
  </office:meta>
</office:document-meta>
</file>