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Haarlem, verlengen beslistermijn omgevingsvergunning , Waddenstraat, Gaasterlandstraat, Schiermonnikoogpad en Frieslandlaan, 0392-2026-0108825, het bouwen van 155 woningen, verzonden 20-08-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Het besluit ligt niet ter inzage en is niet digitaal te volgen. Deze mededeling is uitsluitend informatief. Het is niet mogelijk om bezwaar tegen deze mededeling in te 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</text:p>
            </table:table-cell>
            <table:table-cell office:value-type="string" table:style-name="header.C">
              <text:p text:style-name="headerright"><text:span text:style-name="nr">Nr. 398781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781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781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aarl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arlem</meta:user-defined>
    <meta:user-defined meta:name="OVERHEID.Gemeente/OVERHEID.authority">Haarl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392-2026-0108825</meta:user-defined>
    <meta:user-defined meta:name="DCTERMS.abstract">het bouwen van 155 woningen</meta:user-defined>
    <dc:language>nl</dc:language>
    <meta:user-defined meta:name="OVERHEIDop.locatietype/OVERHEIDop.gebiedsmarkering">Vlak</meta:user-defined>
    <meta:user-defined meta:name="DC.title">Gemeente Haarlem, verlengen beslistermijn omgevingsvergunning , Waddenstraat, Gaasterlandstraat, Schiermonnikoogpad en Frieslandlaan, 0392-2026-0108825, het bouwen van 155 woningen, verzonden 20-08-2026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781</meta:user-defined>
    <meta:user-defined meta:name="OVERHEIDop.GmbID/DC.identifier">gmb-2026-398781</meta:user-defined>
    <meta:user-defined meta:name="OVERHEIDop.versieInformatie"/>
  </office:meta>
</office:document-meta>
</file>