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Bij Kooglaan, Niesvenstraat en Leeghwaterstraat Uitgeest, het bouwen van 34 appartementen en 10 grondgebonden woningen (Venneborg), verzenddatum 20 augustus 2026 (Z2026-000045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item text:style-override="id1-3-2-1-1-2-3">
                <text:number>•</text:number>
                <text:p text:style-name="al">het aanleggen of veranderen van een uitweg</text:p>
              </text:list-item>
              <text:list-item text:style-override="id1-3-2-1-1-2-4">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9877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ActiviteitOmgevingsvergunning/OVERHEIDop.activiteit">bouwen</meta:user-defined>
    <meta:user-defined meta:name="OVERHEIDop.referentienummer">Rx.Mission zaak Z2026-00004569</meta:user-defined>
    <meta:user-defined meta:name="DCTERMS.abstract">Bij Kooglaan, Niesvenstraat en Leeghwaterstraat Uitgeest, het bouwen van 34 appartementen en 10 grondgebonden woningen (Venneborg), verzenddatum 20 augustus 2026 (Z2026-00004569)</meta:user-defined>
    <dc:language>nl</dc:language>
    <meta:user-defined meta:name="OVERHEIDop.locatietype/OVERHEIDop.gebiedsmarkering">Vlak</meta:user-defined>
    <meta:user-defined meta:name="DC.title">Gemeente Uitgeest, aanvraag omgevingsvergunning (regulier) verleend, Bij Kooglaan, Niesvenstraat en Leeghwaterstraat Uitgeest, het bouwen van 34 appartementen en 10 grondgebonden woningen (Venneborg), verzenddatum 20 augustus 2026 (Z2026-00004569)</meta:user-defined>
    <meta:user-defined meta:name="DCTERMS.W3CDTF/DCTERMS.available">2026-08-24</meta:user-defined>
    <meta:user-defined meta:name="DCTERMS.W3CDTF/OVERHEIDop.jaargang">2026</meta:user-defined>
    <meta:user-defined meta:name="OVERHEIDop.publicationIssue">398779</meta:user-defined>
    <meta:user-defined meta:name="OVERHEIDop.GmbID/DC.identifier">gmb-2026-398779</meta:user-defined>
    <meta:user-defined meta:name="OVERHEIDop.versieInformatie"/>
  </office:meta>
</office:document-meta>
</file>