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renoveren, verduurzamen  en uitbreiden 'The Cube' aan  Reijerskoop 4A,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noveren, verduurzamen  en uitbreiden 'The Cube' aan  Reijerskoop 4A, Boskoop, geregistreerd onder nr. 0484392832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3-07-2026. De gemeente neemt daarover waarschijnlijk voor 09-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7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4843928329</meta:user-defined>
    <meta:user-defined meta:name="DCTERMS.abstract">Verlenging beslistermijn voor het renoveren, verduurzamen  en uitbreiden 'The Cube' aan  Reijerskoop 4A, Boskoop</meta:user-defined>
    <dc:language>nl</dc:language>
    <meta:user-defined meta:name="OVERHEIDop.locatietype/OVERHEIDop.gebiedsmarkering">Vlak</meta:user-defined>
    <meta:user-defined meta:name="DC.title">Verlenging beslistermijn voor het renoveren, verduurzamen  en uitbreiden 'The Cube' aan  Reijerskoop 4A, Boskoop</meta:user-defined>
    <meta:user-defined meta:name="DCTERMS.W3CDTF/DCTERMS.available">2026-08-24</meta:user-defined>
    <meta:user-defined meta:name="DCTERMS.W3CDTF/OVERHEIDop.jaargang">2026</meta:user-defined>
    <meta:user-defined meta:name="OVERHEIDop.publicationIssue">398778</meta:user-defined>
    <meta:user-defined meta:name="OVERHEIDop.GmbID/DC.identifier">gmb-2026-398778</meta:user-defined>
    <meta:user-defined meta:name="OVERHEIDop.versieInformatie"/>
  </office:meta>
</office:document-meta>
</file>