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inkenstraat 202 1013J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airco Buitenunit op het dak ten behoeve van de woning</text:p>
            <text:p text:style-name="common-al">Zaakadres: Vinkenstraat 202 1013JX Amsterdam</text:p>
            <text:p text:style-name="common-al">Datum ontvangst: 09-07-2026</text:p>
            <text:p text:style-name="common-al">Zaaknummer: Z2026-030460</text:p>
            <text:p text:style-name="common-al">DSO-nummer: 202607090115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77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460</meta:user-defined>
    <meta:user-defined meta:name="DCTERMS.abstract">plaatsen airco Buitenunit op het dak ten behoeve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inkenstraat 202 1013JX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77</meta:user-defined>
    <meta:user-defined meta:name="OVERHEIDop.GmbID/DC.identifier">gmb-2026-398777</meta:user-defined>
    <meta:user-defined meta:name="OVERHEIDop.versieInformatie"/>
  </office:meta>
</office:document-meta>
</file>