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bedrijfspand en het inrichten van een truckremise aan James Cookstraat sectie F perceelnr. 17829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4 augustus 2026, <text:span text:style-name="nadrukvet">James Cookstraat sectie F perceelnr. 17829</text:span>, het bouwen van een bedrijfspand en het inrichten van een truckremise (2026-2080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7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80</meta:user-defined>
    <dc:language>nl</dc:language>
    <meta:user-defined meta:name="OVERHEIDop.locatietype/OVERHEIDop.gebiedsmarkering">Perceel</meta:user-defined>
    <meta:user-defined meta:name="DC.title">Aanvraag vergunning voor het bouwen van een bedrijfspand en het inrichten van een truckremise aan James Cookstraat sectie F perceelnr. 17829 te Emm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76</meta:user-defined>
    <meta:user-defined meta:name="OVERHEIDop.GmbID/DC.identifier">gmb-2026-398776</meta:user-defined>
    <meta:user-defined meta:name="OVERHEIDop.versieInformatie"/>
  </office:meta>
</office:document-meta>
</file>