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Troelstrakade 56, 2531 A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D330462, Het uitvoeren van wegwerkzaamheden van 31-8-2026 t/m 24-12-2026 ter hoogte van locatie Troelstrakade 56 op de locatie Troelstrakade 56, 2531 AV 's-Gravenhage </text:p>
            <text:p text:style-name="common-al">
            
          </text:p>
            <text:p text:style-name="common-al">Ons kenmerk: VTH2026-62327</text:p>
            <text:p text:style-name="common-al">
            
          </text:p>
            <text:p text:style-name="common-al">Categorie: Instemmingsbesluit: Combi instemming</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Troelstrakade 56, 2531 AV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Ons besluit: u krijgt toestemming</text:p>
            <text:p text:style-name="common-al">De wegbeheerder van het stadsdeel Escamp heeft geen bezwaar tegen uw aanvraag. Wij zien ook geen reden om de aanvraag te weigeren. Daarom beoordelen wij uw aanvraag positief. U krijgt toestemming voor het uitbreiden van het laagspanningsnet. En om verkeersmaatregelen te nemen (volgens bijgevoegde tekeningen, in bijlage 3).</text:p>
            <text:p text:style-name="common-al">
            
          </text:p>
            <text:p text:style-name="common-al">•	Werkzaamheden: Het uitbreiden van het laagspanningsnet ten behoeve van een nieuwe aansluiting, door middel van een open ontgraving</text:p>
            <text:p text:style-name="common-al">•	Locatie: Troelstrakade ter hoogte van huisnummer 56 in Den Haag.  </text:p>
            <text:p text:style-name="common-al">•	Geldig van: 31 augustus 2026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6 juli 2026 voor advies voorgelegd aan onderstaande partijen.</text:p>
            <text:p text:style-name="common-al">
            
          </text:p>
            <text:p text:style-name="common-al">Advies wegbeheerder van het stadsdeel Escamp</text:p>
            <text:p text:style-name="common-al">In het advies van 3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Escamp weten wanneer de werkzaamheden beginnen, samen met de bewonersbrief, update van de planning, tijdelijke verkeersmaatregelen tekening. Doe dit minstens 3 dagen vóór het begin van de werkzaamheden via het meldingensysteem LTC Meldingen en Vergunningen. In LTC moet nagekeken worden voor eventuele afstemming met omliggende project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Het trottoir moet minstens 1,20 meter beschikbaar blijven. </text:p>
            <text:p text:style-name="common-al">•	Uiterlijk iedere vrijdag voor 14.00 uur moeten de restmaterialen en afval afgevoerd worden naar een erkende verwerker en moet het terrein schoon en netjes achter gelaten worden.</text:p>
            <text:p text:style-name="common-al">•	Het project streeft ernaar om zoveel mogelijk parkeervakken beschikbaar te houden voor de omgeving in verband met de hoge parkeerdruk.  </text:p>
            <text:p text:style-name="common-al">
            
          </text:p>
            <text:p text:style-name="common-al">Let ook op het volgende:</text:p>
            <text:p text:style-name="common-al">•	De verleende toestemming geldt alleen voor werkzaamheden die staan op de gewaarmerkte tekeningen bij dit besluit. Zijn er afwijkingen of veranderingen? Laat dit dan weten aan de wegbeheerder van het stadsdeel Escamp.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assistent-wegbeheerder van het stadsdeel Escamp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77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327</meta:user-defined>
    <meta:user-defined meta:name="DCTERMS.abstract">PD330462, Het uitvoeren van wegwerkzaamheden van 31-8-2026 t/m 24-12-2026 ter hoogte van locatie Troelstrakade 56</meta:user-defined>
    <dc:language>nl</dc:language>
    <meta:user-defined meta:name="OVERHEIDop.locatietype/OVERHEIDop.gebiedsmarkering">Punt</meta:user-defined>
    <meta:user-defined meta:name="DC.title">APV Vergunning - Besluiten, Troelstrakade 56, 2531 AV 's-Gravenhage</meta:user-defined>
    <meta:user-defined meta:name="DCTERMS.W3CDTF/DCTERMS.available">2026-08-24</meta:user-defined>
    <meta:user-defined meta:name="DCTERMS.W3CDTF/OVERHEIDop.jaargang">2026</meta:user-defined>
    <meta:user-defined meta:name="OVERHEIDop.publicationIssue">398770</meta:user-defined>
    <meta:user-defined meta:name="OVERHEIDop.GmbID/DC.identifier">gmb-2026-398770</meta:user-defined>
    <meta:user-defined meta:name="OVERHEIDop.versieInformatie"/>
  </office:meta>
</office:document-meta>
</file>