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Loostraat 24, 6913AG Aerdt het verbouwen van de bestaande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besloten om de beslistermijn voor de aanvraag met zaaknummer Z2026-00001728 voor een omgevingsvergunning aan de Loostraat 24, 6913AG Aerdt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87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28</meta:user-defined>
    <dc:language>nl</dc:language>
    <meta:user-defined meta:name="OVERHEIDop.locatietype/OVERHEIDop.gebiedsmarkering">Vlak</meta:user-defined>
    <meta:user-defined meta:name="DC.title">Kennisgeving verlenging beslistermijn omgevingsvergunning: Loostraat 24, 6913AG Aerdt het verbouwen van de bestaande 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67</meta:user-defined>
    <meta:user-defined meta:name="OVERHEIDop.GmbID/DC.identifier">gmb-2026-398767</meta:user-defined>
    <meta:user-defined meta:name="OVERHEIDop.versieInformatie"/>
  </office:meta>
</office:document-meta>
</file>