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 , Spaarnelaan 17 2012RJ Haarlem, 0392-2026-0106966, het plaatsen van 23 glas-in-loodpanelen, ingebouwd in isolatieglas, verzonden 20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9876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106966</meta:user-defined>
    <meta:user-defined meta:name="DCTERMS.abstract">het plaatsen van 23 glas-in-loodpanelen, ingebouwd in isolatiegl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 , Spaarnelaan 17 2012RJ Haarlem, 0392-2026-0106966, het plaatsen van 23 glas-in-loodpanelen, ingebouwd in isolatieglas, verzonden 20-08-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65</meta:user-defined>
    <meta:user-defined meta:name="OVERHEIDop.GmbID/DC.identifier">gmb-2026-398765</meta:user-defined>
    <meta:user-defined meta:name="OVERHEIDop.versieInformatie"/>
  </office:meta>
</office:document-meta>
</file>