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MOLENRIJNSE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Molenrijnselaan Vught, Molenrijnselaan Samen op 26-9-2026, Z26 – 311698</text:p>
                <text:p text:style-name="al"/>
              </text:list-item>
            </text:list>
            <text:p text:style-name="tussenkopcur">De vergunning is verzonden op 20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87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- VERLEENDE EVENEMENTENVERGUNNING –MOLENRIJNSELAAN, VUG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64</meta:user-defined>
    <meta:user-defined meta:name="OVERHEIDop.GmbID/DC.identifier">gmb-2026-398764</meta:user-defined>
    <meta:user-defined meta:name="OVERHEIDop.versieInformatie"/>
  </office:meta>
</office:document-meta>
</file>