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16 tijdelijke billboards met foto's in het centrum van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13 augustus 2026, <text:span text:style-name="nadrukvet">Centrum</text:span>, het plaatsen van 16 tijdelijke billboards met foto's (2026-2078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987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2078</meta:user-defined>
    <dc:language>nl</dc:language>
    <meta:user-defined meta:name="OVERHEIDop.locatietype/OVERHEIDop.gebiedsmarkering">Buurt</meta:user-defined>
    <meta:user-defined meta:name="DC.title">Aanvraag vergunning voor het plaatsen van 16 tijdelijke billboards met foto's in het centrum van Emm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762</meta:user-defined>
    <meta:user-defined meta:name="OVERHEIDop.GmbID/DC.identifier">gmb-2026-398762</meta:user-defined>
    <meta:user-defined meta:name="OVERHEIDop.versieInformatie"/>
  </office:meta>
</office:document-meta>
</file>