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91207027i94128ae5-fe78-49ab-ab52-0bce8045d4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Fritz Dietrich Kahlenbergstraat 114-264</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Fritz Dietrich Kahlenbergstraat 114-264 (parkeervaknummer 12935148473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24.03584905660377mm"><draw:image xlink:href="Pictures/Afbeelding691207027i94128ae5-fe78-49ab-ab52-0bce8045d4a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Fritz Dietrich Kahlenbergstraat 114-264 - Fritz Dietrich Kahlenbergstraat 114-26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Fritz Dietrich Kahlenbergstraat 114-264</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Fritz Dietrich Kahlenbergstraat 114-264</meta:user-defined>
    <meta:user-defined meta:name="DCTERMS.W3CDTF/DCTERMS.available">2026-08-24</meta:user-defined>
    <meta:user-defined meta:name="DCTERMS.W3CDTF/OVERHEIDop.jaargang">2026</meta:user-defined>
    <meta:user-defined meta:name="OVERHEIDop.publicationIssue">398760</meta:user-defined>
    <meta:user-defined meta:name="OVERHEIDop.GmbID/DC.identifier">gmb-2026-398760</meta:user-defined>
    <meta:user-defined meta:name="OVERHEIDop.versieInformatie"/>
  </office:meta>
</office:document-meta>
</file>