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Monnickendamplein 124, 2547 C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D343204, Het uitvoeren van wegwerkzaamheden van 26-08-2026 t/m 24-12-2026, ter hoogte van locatie Monnickendamplein 124 op de locatie Monnickendamplein 124, 2547 CX 's-Gravenhage </text:p>
            <text:p text:style-name="common-al">
            
          </text:p>
            <text:p text:style-name="common-al">Ons kenmerk: VTH2026-62205</text:p>
            <text:p text:style-name="common-al">
            
          </text:p>
            <text:p text:style-name="common-al">Categorie: Instemmingsbesluit: Combi instemming</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Monnickendamplein 124, 2547 CX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voor het uitbreiden van het laagspanningsnet, ten behoeve van een nieuwe aansluiting, ten behoeve van een laadpaal, door middel van een open ontgraving. En om verkeersmaatregelen te nemen (volgens bijgevoegde tekeningen, in bijlage 3)</text:p>
            <text:p text:style-name="common-al">
            
          </text:p>
            <text:p text:style-name="common-al">•	Werkzaamheden: Het uitbreiden van het laagspanningsnet, ten behoeve van een nieuwe aansluiting, ten behoeve van een laadpaal, door middel van een open ontgraving</text:p>
            <text:p text:style-name="common-al">•	Locatie: Monnickendamplein ter hoogte van huisnummer 124 in Den Haag.  </text:p>
            <text:p text:style-name="common-al">•	Geldig van: 26 augustus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
            
          </text:p>
            <text:p text:style-name="common-al">Mail als u vragen heeft naar [geanonimiseerd]</text:p>
            <text:p text:style-name="common-al">Of bel naar [geanonimiseerd] op nummer [geanonimiseerd]</text:p>
            <text:p text:style-name="common-al">
            
          </text:p>
            <text:p text:style-name="common-al">Met vriendelijke groet, namens burgemeester en wethouders van Den Haag,</text:p>
            <text:p text:style-name="common-al">
            
          </text:p>
            <text:p text:style-name="common-al">[geanonimiseerd]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4 juli 2026 voor advies voorgelegd aan onderstaande partijen.</text:p>
            <text:p text:style-name="common-al">
            
          </text:p>
            <text:p text:style-name="common-al">Advies wegbeheerder van het stadsdeel Escamp</text:p>
            <text:p text:style-name="common-al">In het advies van 3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samen met de bewonersbrief, update van de planning, tijdelijke verkeersmaatregelen tekening. Doe dit minstens 3 dagen vóór het begin van de werkzaamheden via het meldingensysteem LTC Meldingen en Vergunningen. In LTC moet nagekeken worden voor afstemming met betrekking tot omliggende project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Het trottoir moet minstens 1,20 beschikbaar blijven. </text:p>
            <text:p text:style-name="common-al">•	Uiterlijk iedere vrijdag voor 14.00 uur moeten de restmaterialen en afval afgevoerd worden naar een erkende verwerker en het terrein moet schoon en netjes achter gelaten worden.</text:p>
            <text:p text:style-name="common-al">•	Het project streeft ernaar om zoveel mogelijke parkeervakken beschikbaar te houden voor de omgeving in verband met de hoge parkeerdruk.  </text:p>
            <text:p text:style-name="common-al">•	De werkzaamheden moet uiterlijk voor 15 november 2026 uitgevoerd worden of na 1 januari 2027 in verband met de winkelrust periode.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de assistent-wegbeheerder van het stadsdeel Escamp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75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5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205</meta:user-defined>
    <meta:user-defined meta:name="DCTERMS.abstract">PD343204, Het uitvoeren van wegwerkzaamheden van 26-08-2026 t/m 24-12-2026, ter hoogte van locatie Monnickendamplein 124</meta:user-defined>
    <dc:language>nl</dc:language>
    <meta:user-defined meta:name="OVERHEIDop.locatietype/OVERHEIDop.gebiedsmarkering">Punt</meta:user-defined>
    <meta:user-defined meta:name="DC.title">APV Vergunning - Besluiten, Monnickendamplein 124, 2547 CX 's-Gravenhage</meta:user-defined>
    <meta:user-defined meta:name="DCTERMS.W3CDTF/DCTERMS.available">2026-08-24</meta:user-defined>
    <meta:user-defined meta:name="DCTERMS.W3CDTF/OVERHEIDop.jaargang">2026</meta:user-defined>
    <meta:user-defined meta:name="OVERHEIDop.publicationIssue">398758</meta:user-defined>
    <meta:user-defined meta:name="OVERHEIDop.GmbID/DC.identifier">gmb-2026-398758</meta:user-defined>
    <meta:user-defined meta:name="OVERHEIDop.versieInformatie"/>
  </office:meta>
</office:document-meta>
</file>