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en een ontheffing artikel 35 Alcoholwet voor Kermis Breezand in Feestcafe De Hut van 2 tm 4 oktober 2026 op de locatie Zandvaart 55 te Breezand, zaaknummer Z-631162</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evenementenvergunning en een ontheffing artikel 35 Alcoholwet verleend. De gemeente geeft hiermee toestemming voor Kermis Breezand in Feestcafe De Hut van 2 tm 4 oktober 2026 op de locatie Zandvaart 55 te Breezand. Tijden:	2 oktober 2026 van 20:00 uur tot 03:00 uur en buiten tot 00:30 uur
               3 oktober 2026 van 16:00 uur tot 03:00 uur en buiten tot 00:30 uur
               4 oktober 2026 van 16:00 uur tot 02:00 uur en buiten tot 23:30 uur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1 okto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875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5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5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Punt</meta:user-defined>
    <meta:user-defined meta:name="DC.title">Evenementenvergunning en een ontheffing artikel 35 Alcoholwet voor Kermis Breezand in Feestcafe De Hut van 2 tm 4 oktober 2026 op de locatie Zandvaart 55 te Breezand, zaaknummer Z-631162</meta:user-defined>
    <meta:user-defined meta:name="DCTERMS.W3CDTF/DCTERMS.available">2026-08-24</meta:user-defined>
    <meta:user-defined meta:name="DCTERMS.W3CDTF/OVERHEIDop.jaargang">2026</meta:user-defined>
    <meta:user-defined meta:name="OVERHEIDop.publicationIssue">398755</meta:user-defined>
    <meta:user-defined meta:name="OVERHEIDop.GmbID/DC.identifier">gmb-2026-398755</meta:user-defined>
    <meta:user-defined meta:name="OVERHEIDop.versieInformatie"/>
  </office:meta>
</office:document-meta>
</file>