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68972762i1819180e-20e1-485c-8a0e-9f2d1e31a4c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gehandicaptenparkeerplaats op kenteken, Eensgevonden 24</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Eensgevonden 24 (parkeervaknummer 12632548217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8.7mm" svg:height="101.6mm"><draw:image xlink:href="Pictures/Afbeelding1468972762i1819180e-20e1-485c-8a0e-9f2d1e31a4c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Eensgevonden 24 - aanleg gehandicaptenparkeerplaats op kenteken, Eensgevonden 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Eensgevonden 24</meta:user-defined>
    <meta:user-defined meta:name="OVERHEIDop.verkeersbordcode">E6</meta:user-defined>
    <dc:language>nl</dc:language>
    <meta:user-defined meta:name="OVERHEIDop.locatietype/OVERHEIDop.gebiedsmarkering">Adres</meta:user-defined>
    <meta:user-defined meta:name="DC.title">Amsterdam Zuidoost, verkeersbesluit aanleg gehandicaptenparkeerplaats op kenteken, Eensgevonden 24</meta:user-defined>
    <meta:user-defined meta:name="DCTERMS.W3CDTF/DCTERMS.available">2026-08-24</meta:user-defined>
    <meta:user-defined meta:name="DCTERMS.W3CDTF/OVERHEIDop.jaargang">2026</meta:user-defined>
    <meta:user-defined meta:name="OVERHEIDop.publicationIssue">398753</meta:user-defined>
    <meta:user-defined meta:name="OVERHEIDop.GmbID/DC.identifier">gmb-2026-398753</meta:user-defined>
    <meta:user-defined meta:name="OVERHEIDop.versieInformatie"/>
  </office:meta>
</office:document-meta>
</file>