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Bos en Vaartstraat 13-RD 2012LG Haarlem, 0392-2026-0076573, het realiseren van een dakterras op het platte dak van het hoofdgebouw, verzonden 18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875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76573</meta:user-defined>
    <meta:user-defined meta:name="DCTERMS.abstract">het realiseren van een dakterras op het platte dak van het hoofd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 , Bos en Vaartstraat 13-RD 2012LG Haarlem, 0392-2026-0076573, het realiseren van een dakterras op het platte dak van het hoofdgebouw, verzonden 18-08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51</meta:user-defined>
    <meta:user-defined meta:name="OVERHEIDop.GmbID/DC.identifier">gmb-2026-398751</meta:user-defined>
    <meta:user-defined meta:name="OVERHEIDop.versieInformatie"/>
  </office:meta>
</office:document-meta>
</file>