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401939897i4fef3d76-a816-4737-a19e-4c538109f95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gehandicaptenparkeerplaats op kenteken, Lindenstraat 3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Lindenstraat 33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Lindenstraat 33 (parkeervaknummer 120797488088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40.5mm" svg:height="86.5mm"><draw:image xlink:href="Pictures/Afbeelding401939897i4fef3d76-a816-4737-a19e-4c538109f958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7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Lindenstraat 33 - Lindenstraat 3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Lindenstraat 33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opheffen gehandicaptenparkeerplaats op kenteken, Lindenstraat 3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46</meta:user-defined>
    <meta:user-defined meta:name="OVERHEIDop.GmbID/DC.identifier">gmb-2026-398746</meta:user-defined>
    <meta:user-defined meta:name="OVERHEIDop.versieInformatie"/>
  </office:meta>
</office:document-meta>
</file>