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, verlengen beslistermijn omgevingsvergunning , Zonnebloemstraat 2 2014VX Haarlem, 0392-2026-0069016, gevelwijziging plaatsen nieuwe kozijnen, verzonden 18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besluit ligt niet ter inzage en is niet digitaal te volgen. Deze mededeling is uitsluitend informatief. Het is niet mogelijk om bezwaar tegen deze mededeling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39874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4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4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2-2026-0069016</meta:user-defined>
    <meta:user-defined meta:name="DCTERMS.abstract">gevelwijziging plaatsen nieuwe kozijn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Haarlem, verlengen beslistermijn omgevingsvergunning , Zonnebloemstraat 2 2014VX Haarlem, 0392-2026-0069016, gevelwijziging plaatsen nieuwe kozijnen, verzonden 18-08-2026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745</meta:user-defined>
    <meta:user-defined meta:name="OVERHEIDop.GmbID/DC.identifier">gmb-2026-398745</meta:user-defined>
    <meta:user-defined meta:name="OVERHEIDop.versieInformatie"/>
  </office:meta>
</office:document-meta>
</file>