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Performance Factory Festival 30 augustus 2026, Hoge Bothofstraat 39, 7511 ZA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Wij hebben op 20 augustus 2026 een besluit genomen op de aanvraag met zaaknummer 0153Z2606-0699 voor Performance Factory Festival 30 augustus 2026 op de locatie Hoge Bothofstraat 39, 7511 ZA Enschede.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87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699</meta:user-defined>
    <dc:language>nl</dc:language>
    <meta:user-defined meta:name="OVERHEIDop.locatietype/OVERHEIDop.gebiedsmarkering">Punt</meta:user-defined>
    <meta:user-defined meta:name="DC.title">Kennisgeving besluit op aanvraag Performance Factory Festival 30 augustus 2026, Hoge Bothofstraat 39, 7511 ZA Enschede</meta:user-defined>
    <meta:user-defined meta:name="DCTERMS.W3CDTF/DCTERMS.available">2026-08-26</meta:user-defined>
    <meta:user-defined meta:name="DCTERMS.W3CDTF/OVERHEIDop.jaargang">2026</meta:user-defined>
    <meta:user-defined meta:name="OVERHEIDop.publicationIssue">398744</meta:user-defined>
    <meta:user-defined meta:name="OVERHEIDop.GmbID/DC.identifier">gmb-2026-398744</meta:user-defined>
    <meta:user-defined meta:name="OVERHEIDop.versieInformatie"/>
  </office:meta>
</office:document-meta>
</file>