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2706737i8953d617-027d-4398-b4f6-6a212429295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gehandicaptenparkeerplaats op kenteken, Landsmeerderdijk 33</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Landsmeerderdijk 33 (parkeervaknummer 121814492055)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115.84002590673575mm"><draw:image xlink:href="Pictures/Afbeelding32706737i8953d617-027d-4398-b4f6-6a2124292957.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74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4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4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Landsmeerderdijk 33 - Landsmeerderdijk 3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Landsmeerderdijk 33</meta:user-defined>
    <meta:user-defined meta:name="OVERHEIDop.verkeersbordcode">E6</meta:user-defined>
    <dc:language>nl</dc:language>
    <meta:user-defined meta:name="OVERHEIDop.locatietype/OVERHEIDop.gebiedsmarkering">Adres</meta:user-defined>
    <meta:user-defined meta:name="DC.title">Amsterdam Noord, verkeersbesluit aanleg gehandicaptenparkeerplaats op kenteken, Landsmeerderdijk 33</meta:user-defined>
    <meta:user-defined meta:name="DCTERMS.W3CDTF/DCTERMS.available">2026-08-24</meta:user-defined>
    <meta:user-defined meta:name="DCTERMS.W3CDTF/OVERHEIDop.jaargang">2026</meta:user-defined>
    <meta:user-defined meta:name="OVERHEIDop.publicationIssue">398740</meta:user-defined>
    <meta:user-defined meta:name="OVERHEIDop.GmbID/DC.identifier">gmb-2026-398740</meta:user-defined>
    <meta:user-defined meta:name="OVERHEIDop.versieInformatie"/>
  </office:meta>
</office:document-meta>
</file>