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Noordstraat 59, 5038EG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7 juli 2026, geregistreerd onder zaak(nummer) <text:span text:style-name="nadrukvet">Z2026-00008666</text:span>, aangaande:</text:p>
            <text:p text:style-name="common-al">Omschrijving/naam: <text:span text:style-name="nadrukvet">uitbreiden van de woning</text:span></text:p>
            <text:p text:style-name="common-al">Locatie/adres: <text:span text:style-name="nadrukvet">Noordstraat 59, 5038EG Tilburg</text:span></text:p>
            <text:p text:style-name="common-al">Door het verlengen van de behandeltijd/beslistermijn eindigt deze momenteel op <text:span text:style-name="nadrukvet">13 okto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8666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873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666</meta:user-defined>
    <meta:user-defined meta:name="DCTERMS.abstract">Z2026-00008666 - uitbreiden van de woning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Noordstraat 59, 5038EG Til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38</meta:user-defined>
    <meta:user-defined meta:name="OVERHEIDop.GmbID/DC.identifier">gmb-2026-398738</meta:user-defined>
    <meta:user-defined meta:name="OVERHEIDop.versieInformatie"/>
  </office:meta>
</office:document-meta>
</file>