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86287963ie6015ffc-2e87-469c-96c8-baffe932bb5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Maria Montessoristraat 1</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aria Montessoristraat 1 (parkeervaknummer 115508485061)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0.4679245283019mm"><draw:image xlink:href="Pictures/Afbeelding1886287963ie6015ffc-2e87-469c-96c8-baffe932bb5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aria Montessoristraat 1 - Maria Montessori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aria Montessoristraat 1</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Maria Montessoristraat 1</meta:user-defined>
    <meta:user-defined meta:name="DCTERMS.W3CDTF/DCTERMS.available">2026-08-24</meta:user-defined>
    <meta:user-defined meta:name="DCTERMS.W3CDTF/OVERHEIDop.jaargang">2026</meta:user-defined>
    <meta:user-defined meta:name="OVERHEIDop.publicationIssue">398735</meta:user-defined>
    <meta:user-defined meta:name="OVERHEIDop.GmbID/DC.identifier">gmb-2026-398735</meta:user-defined>
    <meta:user-defined meta:name="OVERHEIDop.versieInformatie"/>
  </office:meta>
</office:document-meta>
</file>