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rolikstraat 242-1 1092T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het dakterras op de eerste verdieping en de balkons op de 2e 3e en 4e verdieping</text:p>
            <text:p text:style-name="common-al">Zaakadres: Vrolikstraat 242-1 1092TW Amsterdam</text:p>
            <text:p text:style-name="common-al">Datum ontvangst: 03-07-2026</text:p>
            <text:p text:style-name="common-al">Zaaknummer: Z2026-029394</text:p>
            <text:p text:style-name="common-al">DSO-nummer: 202607030048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72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394</meta:user-defined>
    <meta:user-defined meta:name="DCTERMS.abstract">vergroten van het dakterras op de eerste verdieping en de balkons op de 2e 3e en 4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rolikstraat 242-1 1092TW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22</meta:user-defined>
    <meta:user-defined meta:name="OVERHEIDop.GmbID/DC.identifier">gmb-2026-398722</meta:user-defined>
    <meta:user-defined meta:name="OVERHEIDop.versieInformatie"/>
  </office:meta>
</office:document-meta>
</file>