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kappen van zestien bomen i.v.m. herontwikkeling gebied, nabij Noorderpad 59, nabij Kraaienbuurt 5 en nabij Kuiten 3 in Opperdoes</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kappen van zestien bomen i.v.m. herontwikkeling gebied op de percelen nabij Noorderpad 59, nabij Kraaienbuurt 5 en nabij Kuiten 3 in Opperdoes. De aanvraag is geregistreerd onder zaaknummer CLZ-00001236. </text:p>
            <text:p text:style-name="common-al">De aanvraag betreft de volgende activiteit(en):</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87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01236</meta:user-defined>
    <dc:language>nl</dc:language>
    <meta:user-defined meta:name="OVERHEIDop.locatietype/OVERHEIDop.gebiedsmarkering">Vlak</meta:user-defined>
    <meta:user-defined meta:name="DC.title">Kennisgeving aanvraag omgevingsvergunning voor het kappen van zestien bomen i.v.m. herontwikkeling gebied, nabij Noorderpad 59, nabij Kraaienbuurt 5 en nabij Kuiten 3 in Opperdoes</meta:user-defined>
    <meta:user-defined meta:name="DCTERMS.W3CDTF/DCTERMS.available">2026-08-24</meta:user-defined>
    <meta:user-defined meta:name="DCTERMS.W3CDTF/OVERHEIDop.jaargang">2026</meta:user-defined>
    <meta:user-defined meta:name="OVERHEIDop.publicationIssue">398710</meta:user-defined>
    <meta:user-defined meta:name="OVERHEIDop.GmbID/DC.identifier">gmb-2026-398710</meta:user-defined>
    <meta:user-defined meta:name="OVERHEIDop.versieInformatie"/>
  </office:meta>
</office:document-meta>
</file>