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nnemerlaan 124, 1972 ES IJmuiden, gebruiken als horecaterr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ennemerlaan 124, 1972 ES IJmuiden, gebruiken als horecaterras</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Kennemerlaan 124, 1972 ES IJmuiden, gebruiken als horecaterras (20-08-2026) 04534068731</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068731" xlink:type="simple">https://eloket.velsen.nl/o/search?q=04534068731</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87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534068731</meta:user-defined>
    <dc:language>nl</dc:language>
    <meta:user-defined meta:name="OVERHEIDop.locatietype/OVERHEIDop.gebiedsmarkering">Punt</meta:user-defined>
    <meta:user-defined meta:name="DC.title">Verleende omgevingsvergunning Kennemerlaan 124, 1972 ES IJmuiden, gebruiken als horecaterras</meta:user-defined>
    <meta:user-defined meta:name="DCTERMS.W3CDTF/DCTERMS.available">2026-08-24</meta:user-defined>
    <meta:user-defined meta:name="DCTERMS.W3CDTF/OVERHEIDop.jaargang">2026</meta:user-defined>
    <meta:user-defined meta:name="OVERHEIDop.publicationIssue">398709</meta:user-defined>
    <meta:user-defined meta:name="OVERHEIDop.GmbID/DC.identifier">gmb-2026-398709</meta:user-defined>
    <meta:user-defined meta:name="OVERHEIDop.versieInformatie"/>
  </office:meta>
</office:document-meta>
</file>