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 , Abraham Mensstraat 15 2015JP Haarlem, 0392-2026-0116219, het realiseren van een dakkapel op het voordakvlak, verzonden 20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9870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0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16219</meta:user-defined>
    <meta:user-defined meta:name="DCTERMS.abstract">het realiseren van een dakkapel op het voordakvl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 , Abraham Mensstraat 15 2015JP Haarlem, 0392-2026-0116219, het realiseren van een dakkapel op het voordakvlak, verzonden 20-08-2026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707</meta:user-defined>
    <meta:user-defined meta:name="OVERHEIDop.GmbID/DC.identifier">gmb-2026-398707</meta:user-defined>
    <meta:user-defined meta:name="OVERHEIDop.versieInformatie"/>
  </office:meta>
</office:document-meta>
</file>