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Saxen-Weimarlaan 4A-1 1075CA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wijzigen van de indeling op de eerste verdieping doormiddel van een constructieve muurdoorbraak en het wijzigen van de kozijnen in de voorgevel op de eerste verdieping met behoud van de bestemming wonen.</text:p>
            <text:p text:style-name="common-al">Besluit: verleend</text:p>
            <text:p text:style-name="common-al">Besluit verzonden op: 20-08-2026</text:p>
            <text:p text:style-name="common-al">Zaakadres: Saxen-Weimarlaan 4A-1 1075CA Amsterdam</text:p>
            <text:p text:style-name="common-al">Zaaknummer: Z2026-021502</text:p>
            <text:p text:style-name="common-al">DSO-nummer: 2026051800239</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6-021502"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2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70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0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0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1502</meta:user-defined>
    <meta:user-defined meta:name="DCTERMS.abstract">wijzigen van de indeling op de eerste verdieping doormiddel van een constructieve muurdoorbraak en het wijzigen van de kozijnen in de voorgevel op --</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rleend Saxen-Weimarlaan 4A-1 1075CA Amsterdam</meta:user-defined>
    <meta:user-defined meta:name="DCTERMS.W3CDTF/DCTERMS.available">2026-08-24</meta:user-defined>
    <meta:user-defined meta:name="DCTERMS.W3CDTF/OVERHEIDop.jaargang">2026</meta:user-defined>
    <meta:user-defined meta:name="OVERHEIDop.publicationIssue">398703</meta:user-defined>
    <meta:user-defined meta:name="OVERHEIDop.GmbID/DC.identifier">gmb-2026-398703</meta:user-defined>
    <meta:user-defined meta:name="OVERHEIDop.versieInformatie"/>
  </office:meta>
</office:document-meta>
</file>