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legaliseren van het oprichten van een overkapping op sleufsilo, Klaas Engelbrechtsweg 6, 2636DM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legaliseren van het oprichten van een overkapping op sleufsilo op locatie Klaas Engelbrechtsweg 6, 2636DM Schipluid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0648.</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19 augustus 2026. De gemeente neemt daarover waarschijnlijk voor 14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987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48</meta:user-defined>
    <meta:user-defined meta:name="DCTERMS.abstract">Betreft: Aanvraag op locatie Klaas Engelbrechtsweg 6, 2636DM Schipluiden</meta:user-defined>
    <dc:language>nl</dc:language>
    <meta:user-defined meta:name="OVERHEIDop.locatietype/OVERHEIDop.gebiedsmarkering">Vlak</meta:user-defined>
    <meta:user-defined meta:name="DC.title">Aanvraag vergunning voor het legaliseren van het oprichten van een overkapping op sleufsilo, Klaas Engelbrechtsweg 6, 2636DM Schipluiden</meta:user-defined>
    <meta:user-defined meta:name="DCTERMS.W3CDTF/DCTERMS.available">2026-08-24</meta:user-defined>
    <meta:user-defined meta:name="DCTERMS.W3CDTF/OVERHEIDop.jaargang">2026</meta:user-defined>
    <meta:user-defined meta:name="OVERHEIDop.publicationIssue">398702</meta:user-defined>
    <meta:user-defined meta:name="OVERHEIDop.GmbID/DC.identifier">gmb-2026-398702</meta:user-defined>
    <meta:user-defined meta:name="OVERHEIDop.versieInformatie"/>
  </office:meta>
</office:document-meta>
</file>