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inpandige uitvoeren van sloop- en stripwerkzaamheden (UMCG BD81 1), Antonius Deusinglaan 4, 9713 AW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20-08-2026 een melding sloopwerkzaamheden ontvangen voor het inpandige uitvoeren van sloop- en stripwerkzaamheden (UMCG BD81 1) aan Antonius Deusinglaan 4  te Groningen, dossiernummer GRN-00039760.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869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9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9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9760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sloopwerkzaamheden, het inpandige uitvoeren van sloop- en stripwerkzaamheden (UMCG BD81 1), Antonius Deusinglaan 4, 9713 AW Groningen</meta:user-defined>
    <meta:user-defined meta:name="OVERHEIDop.datumEindeReactietermijn">2026-10-01</meta:user-defined>
    <meta:user-defined meta:name="OVERHEIDop.terinzageleggingBG">https://groningen.lokalebekendmakingen.nl/case/1:9822:312201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96</meta:user-defined>
    <meta:user-defined meta:name="OVERHEIDop.GmbID/DC.identifier">gmb-2026-398696</meta:user-defined>
    <meta:user-defined meta:name="OVERHEIDop.versieInformatie"/>
  </office:meta>
</office:document-meta>
</file>