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plaatsing van een energiesysteem, Kaumeshoek 24A, 5986NB Beringe</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0 augustus 2026 een besluit genomen op de aanvraag omgevingsvergunning voor het plaatsing van een energiesysteem op de locatie Kaumeshoek 24A, 5986NB Beringe. De aanvraag is geregistreerd onder zaaknummer Z2026-00001915. Het besluit betreft de volgende onderdel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Het besluit en de bijbehorende stukken liggen met ingang van 25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1915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21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869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9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9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915</meta:user-defined>
    <meta:user-defined meta:name="DCTERMS.abstract">Betreft:  Besluit op locatie Kaumeshoek 24A, 5986NB Beringe</meta:user-defined>
    <dc:language>nl</dc:language>
    <meta:user-defined meta:name="OVERHEIDop.locatietype/OVERHEIDop.gebiedsmarkering">Vlak</meta:user-defined>
    <meta:user-defined meta:name="DC.title">Toestemming voor plaatsing van een energiesysteem, Kaumeshoek 24A, 5986NB Beringe</meta:user-defined>
    <meta:user-defined meta:name="DCTERMS.W3CDTF/DCTERMS.available">2026-08-24</meta:user-defined>
    <meta:user-defined meta:name="DCTERMS.W3CDTF/OVERHEIDop.jaargang">2026</meta:user-defined>
    <meta:user-defined meta:name="OVERHEIDop.publicationIssue">398693</meta:user-defined>
    <meta:user-defined meta:name="OVERHEIDop.GmbID/DC.identifier">gmb-2026-398693</meta:user-defined>
    <meta:user-defined meta:name="OVERHEIDop.versieInformatie"/>
  </office:meta>
</office:document-meta>
</file>