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oor Pear of Fear op de locatie Dorpsstraat 95 Nieuwe Niedorp, zaaknummer Z-63646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verleend. De gemeente geeft hiermee toestemming voor Pear of Fear op de locatie Dorpsstraat 95 Nieuwe Niedorp. Tijden: 20:00 uur tot 23:00 uur.</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868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Evenementenvergunning voor Pear of Fear op de locatie Dorpsstraat 95 Nieuwe Niedorp, zaaknummer Z-636469</meta:user-defined>
    <meta:user-defined meta:name="DCTERMS.W3CDTF/DCTERMS.available">2026-08-24</meta:user-defined>
    <meta:user-defined meta:name="DCTERMS.W3CDTF/OVERHEIDop.jaargang">2026</meta:user-defined>
    <meta:user-defined meta:name="OVERHEIDop.publicationIssue">398689</meta:user-defined>
    <meta:user-defined meta:name="OVERHEIDop.GmbID/DC.identifier">gmb-2026-398689</meta:user-defined>
    <meta:user-defined meta:name="OVERHEIDop.versieInformatie"/>
  </office:meta>
</office:document-meta>
</file>