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090, Mr. J.B. Kanweg 89, 9439TE Witt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Drenthe hebben besloten om voor de volgende aanvraag Omgevingsvergunning, de beslistermijn met zes weken te verlengen:</text:p>
            <text:p text:style-name="common-al">Mr. J.B. Kanweg 89, 9439TE Witteveen, Wijziging veehouderij - vervangen stallen</text:p>
            <text:p text:style-name="common-al">Brief verlenging is verzonden op 19 augustus 2026.</text:p>
            <text:p text:style-name="common-al">De aanvraag is geregistreerd onder kenmerk Z2026-00000090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Drenthe, Raadhuisplein 1, 9411 NB Beilen, (0593) 53 92 22.</text:p>
            <text:p text:style-name="common-al">Verlenging Beslistermijn</text:p>
            <text:p text:style-name="common-al">Kennisgeving termijnverlenging Z2026-00000090, Mr. J.B. Kanweg 89, 9439TE WitteveenBetreft: Beschikking verlenging beslistermijn op locatie Mr. J.B. Kanweg 89, 9439TE Witteveen</text:p>
            <text:p text:style-name="common-al"/>
            <text:p text:style-name="common-al">De Midden-Drenthe heeft besloten om de beslistermijn voor de aanvraag met zaaknummer Z2026-00000090 voor een Omgevingsvergunning op locatie Mr. J.B. Kanweg 89, 9439TE Witteveen te verlengen. De aanvraag betreft de volgende activiteit(en):</text:p>
            <text:list text:style-name="id1-3-2-1-1-13">
              <text:list-item text:style-override="id1-3-2-1-1-13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gemeente Midden-Drenthe dit bericht?</text:span>
          </text:p>
            <text:p text:style-name="last-al">Een Omgevingsvergunning wordt bij gemeente Midden-Drenthe aangevraagd om toestemming te krijgen om iets te bouwen, verbouwen, slopen, kappen of aan te leggen. Met dit bericht laat gemeente Midden-Drenthe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9868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090</meta:user-defined>
    <meta:user-defined meta:name="DCTERMS.abstract">Betreft: Beschikking verlenging beslistermijn op locatie Mr. J.B. Kanweg 89, 9439TE Witteveen</meta:user-defined>
    <dc:language>nl</dc:language>
    <meta:user-defined meta:name="OVERHEIDop.locatietype/OVERHEIDop.gebiedsmarkering">Vlak</meta:user-defined>
    <meta:user-defined meta:name="DC.title">Kennisgeving termijnverlenging Z2026-00000090, Mr. J.B. Kanweg 89, 9439TE Witteve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88</meta:user-defined>
    <meta:user-defined meta:name="OVERHEIDop.GmbID/DC.identifier">gmb-2026-398688</meta:user-defined>
    <meta:user-defined meta:name="OVERHEIDop.versieInformatie"/>
  </office:meta>
</office:document-meta>
</file>