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iciliëweg 20, Amsterdam - In gebruikname van tweede shredderlij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in gebruik nemen van een tweede shredderlijn</text:p>
            <text:p text:style-name="common-al">Aanvrager: Granuband B.V.</text:p>
            <text:p text:style-name="common-al">Zaaknummer: OD2026-0043039</text:p>
            <text:p text:style-name="common-al">DSO nummer: 2026070301780</text:p>
            <text:p text:style-name="common-al">Ontvangstdatum aanvraag: 03-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68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8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8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43039</meta:user-defined>
    <meta:user-defined meta:name="DCTERMS.abstract">Granuband tweede shredderlijn 1</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Siciliëweg 20, Amsterdam - In gebruikname van tweede shredderlijn</meta:user-defined>
    <meta:user-defined meta:name="DCTERMS.W3CDTF/DCTERMS.available">2026-08-24</meta:user-defined>
    <meta:user-defined meta:name="DCTERMS.W3CDTF/OVERHEIDop.jaargang">2026</meta:user-defined>
    <meta:user-defined meta:name="OVERHEIDop.publicationIssue">398687</meta:user-defined>
    <meta:user-defined meta:name="OVERHEIDop.GmbID/DC.identifier">gmb-2026-398687</meta:user-defined>
    <meta:user-defined meta:name="OVERHEIDop.versieInformatie"/>
  </office:meta>
</office:document-meta>
</file>