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organiseren van een jaarlijks terugkerend evenement (10 jaar) Galder Open Air, Galderseweg 81, 4855 AG Ga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hebben de aanvraag omgevingsvergunning verleend voor het organiseren van een jaarlijks terugkerend evenement (10 jaar) Galder Open Air op het adres Galderseweg 81, 4855 AG Galder. Verzenddatum besluit 20-08-2026 (1148096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86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48096</meta:user-defined>
    <dc:language>nl</dc:language>
    <meta:user-defined meta:name="OVERHEIDop.locatietype/OVERHEIDop.gebiedsmarkering">Punt</meta:user-defined>
    <meta:user-defined meta:name="DC.title">Besluit omgevingsvergunning is verleend, het organiseren van een jaarlijks terugkerend evenement (10 jaar) Galder Open Air, Galderseweg 81, 4855 AG Gald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4</meta:user-defined>
    <meta:user-defined meta:name="OVERHEIDop.GmbID/DC.identifier">gmb-2026-398674</meta:user-defined>
    <meta:user-defined meta:name="OVERHEIDop.versieInformatie"/>
  </office:meta>
</office:document-meta>
</file>