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xploitatievergunning Haagweg 38 4814G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3184</text:p>
            <text:p text:style-name="common-al">
            <text:span text:style-name="nadrukvet">Verzenddatum besluit:</text:span> 20-08-2026</text:p>
            <text:p text:style-name="common-al">
            <text:span text:style-name="nadrukvet">Locatie:</text:span> Haagweg 38 4814GE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exploitatievergunning verleend op Haagweg 38 4814GE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86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3184</meta:user-defined>
    <meta:user-defined meta:name="DCTERMS.abstract">Exploitatie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exploitatievergunning Haagweg 38 4814GE Bre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3</meta:user-defined>
    <meta:user-defined meta:name="OVERHEIDop.GmbID/DC.identifier">gmb-2026-398673</meta:user-defined>
    <meta:user-defined meta:name="OVERHEIDop.versieInformatie"/>
  </office:meta>
</office:document-meta>
</file>